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1AB0000034C30227C4C.png" manifest:media-type="image/png"/>
  <manifest:file-entry manifest:full-path="Pictures/100000000000034B000004F08F7AA682.jpg" manifest:media-type="image/jpeg"/>
  <manifest:file-entry manifest:full-path="Pictures/10000000000004D8000003431DFA85AA.png" manifest:media-type="image/png"/>
  <manifest:file-entry manifest:full-path="Pictures/10000000000004E50000029A15A9B4CE.png" manifest:media-type="image/png"/>
  <manifest:file-entry manifest:full-path="Pictures/1000000000000496000002C04BA7E4D6.png" manifest:media-type="image/png"/>
  <manifest:file-entry manifest:full-path="Pictures/10000000000003500000042BECBF7055.png" manifest:media-type="image/png"/>
  <manifest:file-entry manifest:full-path="Pictures/10000001000002AB0000040001DEEADD.png" manifest:media-type="image/png"/>
  <manifest:file-entry manifest:full-path="Pictures/100000000000040000000400E60CC683.png" manifest:media-type="image/png"/>
  <manifest:file-entry manifest:full-path="Pictures/10000001000006D4000004D988E68D3A.png" manifest:media-type="image/png"/>
  <manifest:file-entry manifest:full-path="Pictures/10000001000001D8000003DD062EB14A.png" manifest:media-type="image/png"/>
  <manifest:file-entry manifest:full-path="Pictures/1000000100000586000002D28629C27A.png" manifest:media-type="image/png"/>
  <manifest:file-entry manifest:full-path="Pictures/10000001000002AB00000400937BF533.png" manifest:media-type="image/png"/>
  <manifest:file-entry manifest:full-path="Pictures/10000000000002AB00000400D913A5CA.jpg" manifest:media-type="image/jpeg"/>
  <manifest:file-entry manifest:full-path="Pictures/10000001000000E0000000C62B609B61.png" manifest:media-type="image/png"/>
  <manifest:file-entry manifest:full-path="Pictures/1000000000000438000004386E70C4E0.jpg" manifest:media-type="image/jpeg"/>
  <manifest:file-entry manifest:full-path="Pictures/1000000000000400000004002464BC7C.jpg" manifest:media-type="image/jpeg"/>
  <manifest:file-entry manifest:full-path="Pictures/100362E7000030C0000066374AC64CB1.svg" manifest:media-type="image/svg+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 PL KaitiM GB" svg:font-family="'AR PL KaitiM GB'" style:font-family-generic="system" style:font-pitch="variable"/>
    <style:font-face style:name="Arial Unicode MS" svg:font-family="'Arial Unicode MS'"/>
    <style:font-face style:name="Avenir" svg:font-family="Avenir" style:font-pitch="variable"/>
    <style:font-face style:name="Avenir Book" svg:font-family="'Avenir Book'"/>
    <style:font-face style:name="Avenir Next Regular" svg:font-family="'Avenir Next Regular'"/>
    <style:font-face style:name="Avenir1" svg:font-family="Avenir" style:font-adornments="Normal" style:font-pitch="variable"/>
    <style:font-face style:name="Bomber Escort Condensed Italic" svg:font-family="'Bomber Escort Condensed Italic'" style:font-adornments="Normal" style:font-family-generic="script" style:font-pitch="variable"/>
    <style:font-face style:name="FreeSans" svg:font-family="FreeSans" style:font-family-generic="system" style:font-pitch="variable"/>
    <style:font-face style:name="Generic G50-CC Typic DEMO" svg:font-family="'Generic G50-CC Typic DEMO'" style:font-pitch="variable"/>
    <style:font-face style:name="Generic G50-CC Typic DEMO1" svg:font-family="'Generic G50-CC Typic DEMO'" style:font-adornments="Negreta" style:font-pitch="variable"/>
    <style:font-face style:name="Helvetica Neue" svg:font-family="'Helvetica Neue'"/>
    <style:font-face style:name="OpenSymbol" svg:font-family="OpenSymbol" style:font-charset="x-symbol"/>
    <style:font-face style:name="Times New Roman" svg:font-family="'Times New Roman'"/>
  </office:font-face-decls>
  <office:automatic-styles>
    <style:style style:name="P1" style:family="paragraph" style:parent-style-name="Title" style:master-page-name="Sense_20_peu">
      <style:paragraph-properties style:page-number="auto"/>
      <style:text-properties fo:font-size="48pt" fo:language="ca" fo:country="ES" fo:font-style="normal" officeooo:paragraph-rsid="001fcd45" style:font-size-asian="48pt" style:font-style-asian="normal" style:font-size-complex="48pt" style:font-style-complex="normal"/>
    </style:style>
    <style:style style:name="P2" style:family="paragraph" style:parent-style-name="Title" style:master-page-name="">
      <loext:graphic-properties draw:fill="none"/>
      <style:paragraph-properties fo:margin-left="-0.4cm" fo:margin-right="-0.199cm" fo:margin-top="0.423cm" fo:margin-bottom="0.212cm" style:contextual-spacing="false" fo:text-align="center" style:justify-single-word="false" fo:hyphenation-ladder-count="no-limit" fo:hyphenation-keep="auto" loext:hyphenation-keep-type="column" fo:text-indent="0cm" style:auto-text-indent="false" style:page-number="auto" fo:break-before="auto" fo:break-after="auto" fo:background-color="transparent" fo:keep-with-next="always"/>
      <style:text-properties fo:letter-spacing="normal" fo:language="ca" fo:country="ES" fo:font-style="normal" officeooo:paragraph-rsid="002b4f1e" style:font-style-asian="normal" style:font-style-complex="normal" fo:hyphenate="true" fo:hyphenation-remain-char-count="1" fo:hyphenation-push-char-count="2" loext:hyphenation-no-caps="true" loext:hyphenation-no-last-word="false" loext:hyphenation-word-char-count="4" loext:hyphenation-zone="no-limit" loext:hyphenation-compound-remain-char-count="2"/>
    </style:style>
    <style:style style:name="P3" style:family="paragraph" style:parent-style-name="Text_20_body" style:master-page-name="Sense_20_peu">
      <style:paragraph-properties style:page-number="auto"/>
      <style:text-properties fo:language="ca" fo:country="ES" officeooo:paragraph-rsid="001fcd45"/>
    </style:style>
    <style:style style:name="P4" style:family="paragraph" style:parent-style-name="Di_20_default">
      <style:paragraph-properties fo:margin-top="1.6cm" fo:margin-bottom="0.25cm" style:contextual-spacing="false" fo:line-height="150%" fo:text-align="center" style:justify-single-word="false"/>
      <style:text-properties fo:language="ca" fo:country="ES"/>
    </style:style>
    <style:style style:name="P5" style:family="paragraph" style:parent-style-name="Standard">
      <style:paragraph-properties fo:margin-top="6.001cm" fo:margin-bottom="0.28cm" style:contextual-spacing="false" fo:line-height="100%" fo:text-align="center" style:justify-single-word="false"/>
      <style:text-properties fo:font-variant="normal" fo:text-transform="none" style:use-window-font-color="true" loext:opacity="0%" style:text-line-through-style="none" style:text-line-through-type="none" style:font-name="Generic G50-CC Typic DEMO" fo:font-size="12pt" fo:letter-spacing="normal" fo:language="ca" fo:country="ES" fo:font-style="normal" style:text-underline-style="none" fo:font-weight="normal" officeooo:paragraph-rsid="002d77db" style:letter-kerning="true" fo:background-color="transparent" style:font-name-asian="Arial Unicode MS" style:font-weight-asian="normal" style:font-name-complex="Arial Unicode MS" style:font-size-complex="12pt" style:font-weight-complex="normal"/>
    </style:style>
    <style:style style:name="P6" style:family="paragraph" style:parent-style-name="Di_20_default">
      <style:paragraph-properties fo:margin-top="0cm" fo:margin-bottom="0.282cm" style:contextual-spacing="false" fo:line-height="100%" fo:text-align="center" style:justify-single-word="false"/>
      <style:text-properties fo:font-variant="normal" fo:text-transform="none" style:use-window-font-color="true" loext:opacity="0%" style:text-line-through-style="none" style:text-line-through-type="none" style:font-name="Generic G50-CC Typic DEMO" fo:font-size="16pt" fo:letter-spacing="normal" fo:language="ca" fo:country="ES" fo:font-style="normal" style:text-underline-style="none" fo:font-weight="normal" officeooo:rsid="002d77db" officeooo:paragraph-rsid="002d77db" style:letter-kerning="true" fo:background-color="transparent" style:font-name-asian="Arial Unicode MS" style:font-weight-asian="normal" style:font-name-complex="Arial Unicode MS" style:font-size-complex="16pt" style:font-weight-complex="normal"/>
    </style:style>
    <style:style style:name="P7" style:family="paragraph" style:parent-style-name="Di_20_default">
      <style:paragraph-properties fo:margin-top="0cm" fo:margin-bottom="0.282cm" style:contextual-spacing="false" fo:line-height="100%" fo:text-align="center" style:justify-single-word="false"/>
      <style:text-properties fo:font-variant="normal" fo:text-transform="none" style:use-window-font-color="true" loext:opacity="0%" style:text-line-through-style="none" style:text-line-through-type="none" style:font-name="Generic G50-CC Typic DEMO" fo:font-size="12pt" fo:letter-spacing="normal" fo:language="ca" fo:country="ES" fo:font-style="normal" style:text-underline-style="none" fo:font-weight="normal" officeooo:paragraph-rsid="00177f73" style:letter-kerning="true" fo:background-color="transparent" style:font-name-asian="Arial Unicode MS" style:font-weight-asian="normal" style:font-name-complex="Arial Unicode MS" style:font-size-complex="12pt" style:font-weight-complex="normal"/>
    </style:style>
    <style:style style:name="P8" style:family="paragraph" style:parent-style-name="Di_20_default">
      <style:paragraph-properties fo:margin-top="0cm" fo:margin-bottom="0.282cm" style:contextual-spacing="false" fo:line-height="100%" fo:text-align="center" style:justify-single-word="false"/>
      <style:text-properties fo:font-variant="normal" fo:text-transform="none" style:use-window-font-color="true" loext:opacity="0%" style:text-line-through-style="none" style:text-line-through-type="none" style:font-name="Generic G50-CC Typic DEMO" fo:font-size="14pt" fo:letter-spacing="normal" fo:language="ca" fo:country="ES" fo:font-style="normal" style:text-underline-style="none" fo:font-weight="normal" style:letter-kerning="true" fo:background-color="transparent" style:font-name-asian="Arial Unicode MS" style:font-weight-asian="normal" style:font-name-complex="Arial Unicode MS" style:font-size-complex="14pt" style:font-weight-complex="normal"/>
    </style:style>
    <style:style style:name="P9" style:family="paragraph" style:parent-style-name="Di_20_default">
      <style:paragraph-properties fo:margin-top="0cm" fo:margin-bottom="0.282cm" style:contextual-spacing="false" fo:line-height="100%" fo:text-align="center" style:justify-single-word="false"/>
      <style:text-properties fo:font-variant="normal" fo:text-transform="none" style:use-window-font-color="true" loext:opacity="0%" style:text-line-through-style="none" style:text-line-through-type="none" style:font-name="Generic G50-CC Typic DEMO" fo:font-size="16pt" fo:letter-spacing="normal" fo:language="ca" fo:country="ES" fo:font-style="normal" style:text-underline-style="none" fo:font-weight="normal" style:letter-kerning="true" fo:background-color="transparent" style:font-name-asian="Arial Unicode MS" style:font-weight-asian="normal" style:font-name-complex="Arial Unicode MS" style:font-size-complex="16pt" style:font-weight-complex="normal"/>
    </style:style>
    <style:style style:name="P10" style:family="paragraph" style:parent-style-name="Di_20_default">
      <style:paragraph-properties fo:margin-top="0cm" fo:margin-bottom="0.282cm" style:contextual-spacing="false" fo:line-height="100%" fo:text-align="center" style:justify-single-word="false"/>
      <style:text-properties fo:language="en" fo:country="US" officeooo:paragraph-rsid="002d77db"/>
    </style:style>
    <style:style style:name="P11" style:family="paragraph" style:parent-style-name="Di_20_default" style:master-page-name="Sense_20_peu">
      <style:paragraph-properties fo:margin-top="0cm" fo:margin-bottom="0.282cm" style:contextual-spacing="false" fo:line-height="100%" fo:text-align="start" style:justify-single-word="false" style:page-number="auto">
        <style:tab-stops>
          <style:tab-stop style:position="1.307cm"/>
        </style:tab-stops>
      </style:paragraph-properties>
      <style:text-properties fo:language="ca" fo:country="ES" officeooo:paragraph-rsid="0022df4e"/>
    </style:style>
    <style:style style:name="P12" style:family="paragraph" style:parent-style-name="Di_20_default">
      <style:text-properties fo:language="ca" fo:country="ES"/>
    </style:style>
    <style:style style:name="P13" style:family="paragraph" style:parent-style-name="Di_20_default">
      <style:text-properties style:use-window-font-color="true" loext:opacity="0%" style:font-name="Avenir" fo:language="ca" fo:country="ES"/>
    </style:style>
    <style:style style:name="P14" style:family="paragraph" style:parent-style-name="Text_20_body">
      <style:text-properties fo:color="#1a1a1a" loext:opacity="100%" style:font-name="Avenir1" fo:font-size="12pt" fo:language="ca" fo:country="ES" fo:background-color="#ffffff" style:font-name-complex="Arial Unicode MS" style:font-size-complex="12pt" text:display="true"/>
    </style:style>
    <style:style style:name="P15" style:family="paragraph" style:parent-style-name="Heading">
      <style:text-properties fo:language="ca" fo:country="ES"/>
    </style:style>
    <style:style style:name="P16" style:family="paragraph" style:parent-style-name="Di_20_default">
      <style:text-properties fo:language="ca" fo:country="ES" officeooo:paragraph-rsid="003036b7"/>
    </style:style>
    <style:style style:name="P17" style:family="paragraph" style:parent-style-name="Di_20_default">
      <style:text-properties style:use-window-font-color="true" loext:opacity="0%" fo:language="ca" fo:country="ES" officeooo:paragraph-rsid="001d946f"/>
    </style:style>
    <style:style style:name="P18" style:family="paragraph" style:parent-style-name="Di_20_default">
      <style:text-properties style:use-window-font-color="true" loext:opacity="0%" fo:language="ca" fo:country="ES"/>
    </style:style>
    <style:style style:name="P19" style:family="paragraph" style:parent-style-name="Di_20_default">
      <style:paragraph-properties fo:margin-top="0cm" fo:margin-bottom="0.635cm" style:contextual-spacing="false" fo:line-height="100%" fo:text-align="justify" style:justify-single-word="false"/>
      <style:text-properties fo:font-variant="normal" fo:text-transform="none" fo:color="#1b1b1b" loext:opacity="100%" style:text-line-through-style="none" style:text-line-through-type="none" style:font-name="Avenir Next Regular" fo:font-size="12pt" fo:letter-spacing="normal" fo:language="ca" fo:country="ES" fo:font-style="normal" style:text-underline-style="none" fo:font-weight="normal" style:letter-kerning="true" fo:background-color="#ffffff" style:font-name-asian="Arial Unicode MS" style:font-name-complex="Arial Unicode MS" style:font-size-complex="12pt"/>
    </style:style>
    <style:style style:name="P20" style:family="paragraph" style:parent-style-name="Di_20_default">
      <style:text-properties style:font-name="Avenir" fo:language="ca" fo:country="ES"/>
    </style:style>
    <style:style style:name="P21" style:family="paragraph" style:parent-style-name="Heading">
      <style:paragraph-properties fo:break-before="page"/>
      <style:text-properties fo:language="ca" fo:country="ES"/>
    </style:style>
    <style:style style:name="P22" style:family="paragraph" style:parent-style-name="Di_20_default">
      <style:paragraph-properties fo:margin-top="0cm" fo:margin-bottom="0.635cm" style:contextual-spacing="false" fo:line-height="100%" fo:text-align="justify" style:justify-single-word="false"/>
      <style:text-properties fo:font-variant="normal" fo:text-transform="none" fo:color="#000000" loext:opacity="100%" style:text-line-through-style="none" style:text-line-through-type="none" style:font-name="Helvetica Neue" fo:font-size="12pt" fo:letter-spacing="normal" fo:language="ca" fo:country="ES" fo:font-style="normal" style:text-underline-style="none" fo:font-weight="normal" style:letter-kerning="true" fo:background-color="#ffffff" style:font-name-asian="Arial Unicode MS" style:font-name-complex="Arial Unicode MS" style:font-size-complex="12pt"/>
    </style:style>
    <style:style style:name="P23" style:family="paragraph">
      <loext:graphic-properties draw:fill="bitmap" draw:fill-image-name="Bitmap_20_2" style:repeat="stretch"/>
      <style:paragraph-properties fo:text-align="start"/>
      <style:text-properties fo:font-size="18pt"/>
    </style:style>
    <style:style style:name="P24" style:family="paragraph" style:parent-style-name="Di_20_default">
      <style:text-properties fo:color="#1b1b1b" loext:opacity="100%" style:font-name="Avenir Next Regular" fo:language="ca" fo:country="ES" fo:background-color="#ffffff" style:font-name-asian="Avenir Next Regular" style:font-name-complex="Avenir Next Regular"/>
    </style:style>
    <style:style style:name="P25" style:family="paragraph">
      <loext:graphic-properties draw:fill="bitmap" draw:fill-image-name="Bitmap_20_3" style:repeat="stretch"/>
      <style:paragraph-properties fo:text-align="start"/>
      <style:text-properties fo:font-size="18pt"/>
    </style:style>
    <style:style style:name="P26" style:family="paragraph" style:parent-style-name="Di_20_default">
      <style:paragraph-properties fo:text-align="start" style:justify-single-word="false"/>
      <style:text-properties style:use-window-font-color="true" loext:opacity="0%" style:font-name="Avenir" fo:letter-spacing="-0.007cm" fo:language="ca" fo:country="ES" officeooo:paragraph-rsid="001b021b"/>
    </style:style>
    <style:style style:name="P27" style:family="paragraph" style:parent-style-name="Di_20_default">
      <style:text-properties style:use-window-font-color="true" loext:opacity="0%" style:font-name="Avenir" fo:language="ca" fo:country="ES" officeooo:paragraph-rsid="001b021b"/>
    </style:style>
    <style:style style:name="P28" style:family="paragraph" style:parent-style-name="Text_20_body">
      <style:text-properties fo:color="#1a1a1a" loext:opacity="100%" style:font-name="Avenir" fo:font-size="12pt" fo:language="ca" fo:country="ES" officeooo:paragraph-rsid="001b021b" fo:background-color="#ffffff" style:font-name-complex="Arial Unicode MS" style:font-size-complex="12pt" text:display="true"/>
    </style:style>
    <style:style style:name="P29" style:family="paragraph" style:parent-style-name="Di_20_default">
      <style:text-properties style:use-window-font-color="true" loext:opacity="0%" style:font-name="Avenir" fo:letter-spacing="-0.007cm" fo:language="ca" fo:country="ES"/>
    </style:style>
    <style:style style:name="P30" style:family="paragraph" style:parent-style-name="Di_20_default">
      <style:text-properties fo:language="ca" fo:country="ES" officeooo:paragraph-rsid="001b021b"/>
    </style:style>
    <style:style style:name="P31" style:family="paragraph" style:parent-style-name="Di_20_default">
      <style:text-properties fo:letter-spacing="-0.018cm" fo:language="ca" fo:country="ES"/>
    </style:style>
    <style:style style:name="P32" style:family="paragraph" style:parent-style-name="Di_20_default">
      <style:paragraph-properties fo:text-align="start" style:justify-single-word="false"/>
      <style:text-properties fo:language="ca" fo:country="ES" officeooo:paragraph-rsid="0027dde3"/>
    </style:style>
    <style:style style:name="P33" style:family="paragraph" style:parent-style-name="Text_20_body">
      <style:paragraph-properties fo:margin-top="0cm" fo:margin-bottom="0.423cm" style:contextual-spacing="false" fo:line-height="100%"/>
      <style:text-properties fo:font-variant="normal" fo:text-transform="none" fo:color="#1a1a1a" loext:opacity="100%" style:text-line-through-style="none" style:text-line-through-type="none" style:font-name="Helvetica Neue" fo:font-size="12pt" fo:letter-spacing="normal" fo:language="ca" fo:country="ES" fo:font-style="normal" style:text-underline-style="none" fo:font-weight="normal" style:letter-kerning="true" fo:background-color="#ffffff" style:font-name-asian="Arial Unicode MS" style:font-name-complex="Arial Unicode MS" style:font-size-complex="12pt" text:display="true"/>
    </style:style>
    <style:style style:name="P34" style:family="paragraph" style:parent-style-name="Di_20_default">
      <style:paragraph-properties fo:margin-top="0cm" fo:margin-bottom="0.423cm" style:contextual-spacing="false" fo:line-height="100%"/>
      <style:text-properties fo:font-variant="normal" fo:text-transform="none" fo:color="#000000" loext:opacity="100%" style:text-line-through-style="none" style:text-line-through-type="none" style:font-name="Helvetica Neue" fo:font-size="12pt" fo:letter-spacing="normal" fo:language="ca" fo:country="ES" fo:font-style="normal" style:text-underline-style="none" fo:font-weight="normal" officeooo:paragraph-rsid="002a2645" style:letter-kerning="true" style:font-name-asian="Arial Unicode MS" style:font-name-complex="Arial Unicode MS" style:font-size-complex="12pt"/>
    </style:style>
    <style:style style:name="P35" style:family="paragraph" style:parent-style-name="Di_20_default" style:master-page-name="Sense_20_peu">
      <style:paragraph-properties fo:margin-top="0cm" fo:margin-bottom="0.423cm" style:contextual-spacing="false" fo:line-height="100%" style:page-number="auto"/>
      <style:text-properties fo:font-variant="normal" fo:text-transform="none" fo:color="#000000" loext:opacity="100%" style:text-line-through-style="none" style:text-line-through-type="none" style:font-name="Helvetica Neue" fo:font-size="12pt" fo:letter-spacing="normal" fo:language="ca" fo:country="ES" fo:font-style="normal" style:text-underline-style="none" fo:font-weight="normal" officeooo:paragraph-rsid="002a2645" style:letter-kerning="true" style:font-name-asian="Arial Unicode MS" style:font-name-complex="Arial Unicode MS" style:font-size-complex="12pt"/>
    </style:style>
    <style:style style:name="P36" style:family="paragraph" style:parent-style-name="Di_20_default" style:master-page-name="">
      <loext:graphic-properties draw:fill="none"/>
      <style:paragraph-properties fo:margin-top="0.12cm" fo:margin-bottom="0.12cm" style:contextual-spacing="false" fo:line-height="115%" fo:text-align="justify" style:justify-single-word="false" style:page-number="auto" fo:background-color="transparent">
        <style:tab-stops>
          <style:tab-stop style:position="-0.827cm"/>
        </style:tab-stops>
      </style:paragraph-properties>
      <style:text-properties fo:language="ca" fo:country="ES" officeooo:paragraph-rsid="001e36a0"/>
    </style:style>
    <style:style style:name="P37" style:family="paragraph" style:parent-style-name="Di_20_default-list" style:list-style-name="L1">
      <style:text-properties fo:language="ca" fo:country="ES"/>
    </style:style>
    <style:style style:name="P38" style:family="paragraph" style:parent-style-name="Di_20_default">
      <style:text-properties fo:language="ca" fo:country="ES" officeooo:paragraph-rsid="002a2645"/>
    </style:style>
    <style:style style:name="P39" style:family="paragraph" style:parent-style-name="Di_20_default">
      <style:text-properties style:font-name="Avenir Book" fo:language="ca" fo:country="ES"/>
    </style:style>
    <style:style style:name="P40" style:family="paragraph" style:parent-style-name="Di_20_default-list" style:list-style-name="L2">
      <style:text-properties fo:language="ca" fo:country="ES"/>
    </style:style>
    <style:style style:name="P41" style:family="paragraph" style:parent-style-name="Di_20_default">
      <style:text-properties fo:letter-spacing="-0.011cm" fo:language="ca" fo:country="ES"/>
    </style:style>
    <style:style style:name="P42" style:family="paragraph" style:parent-style-name="Di_20_default-list" style:list-style-name="L3">
      <style:text-properties fo:language="ca" fo:country="ES"/>
    </style:style>
    <style:style style:name="P43" style:family="paragraph" style:parent-style-name="Di_20_default">
      <style:text-properties style:font-name="Avenir Book" fo:language="ca" fo:country="ES" officeooo:paragraph-rsid="002a2645" style:font-name-asian="Avenir Book" style:font-name-complex="Avenir Book"/>
    </style:style>
    <style:style style:name="P44" style:family="paragraph">
      <loext:graphic-properties draw:fill="bitmap" draw:fill-image-name="Bitmap_20_7" style:repeat="stretch"/>
      <style:paragraph-properties fo:text-align="start"/>
      <style:text-properties fo:font-size="18pt"/>
    </style:style>
    <style:style style:name="P45" style:family="paragraph" style:parent-style-name="Heading" style:master-page-name="Standard">
      <style:paragraph-properties style:page-number="auto"/>
      <style:text-properties fo:language="ca" fo:country="ES"/>
    </style:style>
    <style:style style:name="P46" style:family="paragraph" style:parent-style-name="Di_20_default">
      <style:text-properties style:font-name="Avenir" fo:letter-spacing="-0.004cm" fo:language="ca" fo:country="ES"/>
    </style:style>
    <style:style style:name="P47" style:family="paragraph" style:parent-style-name="Di_20_default">
      <style:paragraph-properties fo:margin-top="0cm" fo:margin-bottom="0.423cm" style:contextual-spacing="false" fo:line-height="100%"/>
      <style:text-properties fo:font-variant="normal" fo:text-transform="none" fo:color="#000000" loext:opacity="100%" style:text-line-through-style="none" style:text-line-through-type="none" style:font-name="Helvetica Neue" fo:font-size="12pt" fo:letter-spacing="normal" fo:language="ca" fo:country="ES" fo:font-style="normal" style:text-underline-style="none" fo:font-weight="normal" style:letter-kerning="true" style:font-name-asian="Arial Unicode MS" style:font-name-complex="Arial Unicode MS" style:font-size-complex="12pt"/>
    </style:style>
    <style:style style:name="P48" style:family="paragraph" style:parent-style-name="Di_20_default" style:master-page-name="Sense_20_peu">
      <style:paragraph-properties fo:margin-top="0cm" fo:margin-bottom="0.423cm" style:contextual-spacing="false" fo:line-height="100%" style:page-number="auto"/>
      <style:text-properties fo:font-variant="normal" fo:text-transform="none" fo:color="#000000" loext:opacity="100%" style:text-line-through-style="none" style:text-line-through-type="none" style:font-name="Helvetica Neue" fo:font-size="12pt" fo:letter-spacing="normal" fo:language="ca" fo:country="ES" fo:font-style="normal" style:text-underline-style="none" fo:font-weight="normal" style:letter-kerning="true" style:font-name-asian="Arial Unicode MS" style:font-name-complex="Arial Unicode MS" style:font-size-complex="12pt"/>
    </style:style>
    <style:style style:name="P49" style:family="paragraph" style:parent-style-name="Di_20_default">
      <style:paragraph-properties fo:text-align="start" style:justify-single-word="false"/>
      <style:text-properties style:font-name="Avenir" fo:language="ca" fo:country="ES" officeooo:paragraph-rsid="001b5c17"/>
    </style:style>
    <style:style style:name="P50" style:family="paragraph" style:parent-style-name="Di_20_default">
      <style:paragraph-properties fo:margin-top="0cm" fo:margin-bottom="0.423cm" style:contextual-spacing="false" fo:line-height="100%"/>
      <style:text-properties fo:language="ca" fo:country="ES"/>
    </style:style>
    <style:style style:name="P51" style:family="paragraph" style:parent-style-name="Heading" style:master-page-name="Sense_20_peu">
      <style:paragraph-properties style:page-number="auto"/>
      <style:text-properties fo:language="ca" fo:country="ES"/>
    </style:style>
    <style:style style:name="P52" style:family="paragraph" style:parent-style-name="Di_20_default">
      <style:text-properties fo:language="ca" fo:country="ES" fo:font-style="italic" style:font-style-asian="italic" style:font-style-complex="italic"/>
    </style:style>
    <style:style style:name="P53" style:family="paragraph" style:parent-style-name="Di_20_default">
      <style:text-properties fo:language="ca" fo:country="ES" fo:font-style="italic" fo:font-weight="bold" style:font-style-asian="italic" style:font-weight-asian="bold" style:font-style-complex="italic" style:font-weight-complex="bold"/>
    </style:style>
    <style:style style:name="P54" style:family="paragraph" style:parent-style-name="Di_20_default">
      <style:paragraph-properties fo:margin-top="0cm" fo:margin-bottom="0.423cm" style:contextual-spacing="false" fo:line-height="100%" fo:text-align="justify" style:justify-single-word="false"/>
      <style:text-properties fo:font-variant="normal" fo:text-transform="none" fo:color="#000000" loext:opacity="100%" style:text-line-through-style="none" style:text-line-through-type="none" style:font-name="Helvetica Neue" fo:font-size="12pt" fo:letter-spacing="normal" fo:language="ca" fo:country="ES" fo:font-style="normal" style:text-underline-style="none" fo:font-weight="normal" style:letter-kerning="true" style:font-name-asian="Arial Unicode MS" style:font-name-complex="Arial Unicode MS" style:font-size-complex="12pt"/>
    </style:style>
    <style:style style:name="P55" style:family="paragraph" style:parent-style-name="Di_20_default">
      <style:paragraph-properties fo:margin-top="0cm" fo:margin-bottom="0.753cm" style:contextual-spacing="false" fo:line-height="100%" fo:text-align="justify" style:justify-single-word="false"/>
      <style:text-properties fo:font-variant="normal" fo:text-transform="none" fo:color="#000000" loext:opacity="100%" style:text-line-through-style="none" style:text-line-through-type="none" style:font-name="Helvetica Neue" fo:font-size="12pt" fo:letter-spacing="normal" fo:language="ca" fo:country="ES" fo:font-style="normal" style:text-underline-style="none" fo:font-weight="normal" style:letter-kerning="true" style:font-name-asian="Arial Unicode MS" style:font-name-complex="Arial Unicode MS" style:font-size-complex="12pt"/>
    </style:style>
    <style:style style:name="P56" style:family="paragraph">
      <loext:graphic-properties draw:fill="bitmap" draw:fill-image-name="Bitmap_20_8" style:repeat="stretch"/>
      <style:paragraph-properties fo:text-align="start"/>
      <style:text-properties fo:font-size="18pt"/>
    </style:style>
    <style:style style:name="T10" style:family="text">
      <style:text-properties officeooo:rsid="002b4f1e"/>
    </style:style>
    <style:style style:name="T11" style:family="text">
      <style:text-properties fo:font-variant="normal" fo:text-transform="none" style:use-window-font-color="true" loext:opacity="0%" style:text-line-through-style="none" style:text-line-through-type="none" style:font-name="Generic G50-CC Typic DEMO" fo:font-size="16pt" fo:letter-spacing="normal" fo:font-style="normal" style:text-underline-style="none" fo:font-weight="normal" style:letter-kerning="true" fo:background-color="transparent" loext:char-shading-value="0" style:font-name-asian="Arial Unicode MS" style:font-weight-asian="normal" style:font-name-complex="Arial Unicode MS" style:font-size-complex="16pt" style:font-weight-complex="normal"/>
    </style:style>
    <style:style style:name="T12" style:family="text">
      <style:text-properties fo:font-size="16pt" officeooo:rsid="002d77db" style:font-size-complex="16pt"/>
    </style:style>
    <style:style style:name="T13" style:family="text">
      <style:text-properties fo:font-size="16pt" style:font-size-complex="16pt"/>
    </style:style>
    <style:style style:name="T14" style:family="text">
      <style:text-properties officeooo:rsid="002d77db"/>
    </style:style>
    <style:style style:name="T15" style:family="text">
      <style:text-properties fo:font-variant="normal" fo:text-transform="none" style:use-window-font-color="true" loext:opacity="0%" style:text-line-through-style="none" style:text-line-through-type="none" style:font-name="Generic G50-CC Typic DEMO" fo:font-size="14pt" fo:letter-spacing="normal" fo:language="ca" fo:country="ES" fo:font-style="normal" fo:font-weight="normal" officeooo:rsid="002d77db" style:letter-kerning="true" fo:background-color="transparent" loext:char-shading-value="0" style:font-name-asian="Arial Unicode MS" style:font-weight-asian="normal" style:font-name-complex="Arial Unicode MS" style:font-size-complex="14pt" style:font-weight-complex="normal"/>
    </style:style>
    <style:style style:name="T16" style:family="text">
      <style:text-properties officeooo:rsid="002f613b"/>
    </style:style>
    <style:style style:name="T17" style:family="text">
      <style:text-properties style:text-underline-style="none" fo:font-weight="bold" style:font-weight-asian="bold" style:font-weight-complex="bold"/>
    </style:style>
    <style:style style:name="T18" style:family="text">
      <style:text-properties fo:color="#000000" loext:opacity="100%"/>
    </style:style>
    <style:style style:name="T19" style:family="text">
      <style:text-properties officeooo:rsid="003036b7"/>
    </style:style>
    <style:style style:name="T20" style:family="text">
      <style:text-properties fo:font-weight="bold" style:font-weight-asian="bold" style:font-weight-complex="bold"/>
    </style:style>
    <style:style style:name="T21" style:family="text">
      <style:text-properties fo:font-style="normal" style:font-style-asian="normal" style:font-style-complex="normal"/>
    </style:style>
    <style:style style:name="T22" style:family="text">
      <style:text-properties fo:text-transform="uppercase" fo:font-family="'Generic G20-FR Classic DEMO'" fo:font-size="17pt" style:text-underline-style="none" style:font-size-complex="17pt"/>
    </style:style>
    <style:style style:name="T23" style:family="text">
      <style:text-properties fo:color="#1b1b1b" loext:opacity="100%" fo:font-weight="bold" fo:background-color="#ffffff" loext:char-shading-value="0"/>
    </style:style>
    <style:style style:name="fr1" style:family="graphic" style:parent-style-name="Graphics">
      <style:graphic-properties fo:margin-left="0cm" fo:margin-right="0cm" fo:margin-top="0cm" fo:margin-bottom="0cm" style:run-through="foreground" style:wrap="none" style:vertical-pos="from-top" style:vertical-rel="paragraph" style:horizontal-pos="center" style:horizontal-rel="paragraph"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2.274cm, 2.561cm, 4.221cm, 2.561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vertical-pos="top" style:vertical-rel="paragraph" style:horizontal-pos="center" style:horizontal-rel="paragraph-content" fo:padding="0cm" fo:border="none" style:mirror="none" fo:clip="rect(0cm, 0cm, 0cm, 0cm)" draw:luminance="0%" draw:contrast="0%" draw:red="0%" draw:green="0%" draw:blue="0%" draw:gamma="100%" draw:color-inversion="false" draw:image-opacity="100%" draw:color-mode="standard" loext:decorative="true"/>
    </style:style>
    <style:style style:name="fr3" style:family="graphic" style:parent-style-name="Graphics">
      <style:graphic-properties fo:margin-left="0cm" fo:margin-right="0cm" fo:margin-top="0cm" fo:margin-bottom="0cm"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loext:decorative="true"/>
    </style:style>
    <style:style style:name="fr4" style:family="graphic" style:parent-style-name="Graphics">
      <style:graphic-properties fo:margin-left="0.423cm" fo:margin-right="0.423cm" fo:margin-top="0.423cm" fo:margin-bottom="0.423cm" style:wrap="parallel" style:number-wrapped-paragraphs="no-limit" style:wrap-contour="false" style:vertical-pos="from-top" style:vertical-rel="paragraph" style:horizontal-pos="center" style:horizontal-rel="paragraph" style:repeat="stretch" fo:padding="0cm" fo:border="none" style:mirror="none" fo:clip="rect(4.403cm, 0cm, 4.403cm, 0cm)" draw:luminance="0%" draw:contrast="0%" draw:red="0%" draw:green="0%" draw:blue="0%" draw:gamma="100%" draw:color-inversion="false" draw:image-opacity="100%" draw:color-mode="standard" loext:decorative="true"/>
    </style:style>
    <style:style style:name="fr5" style:family="graphic" style:parent-style-name="Graphics">
      <style:graphic-properties fo:margin-left="0.423cm" fo:margin-right="0.423cm" fo:margin-top="0.423cm" fo:margin-bottom="0.423cm" style:run-through="foreground" style:wrap="parallel" style:number-wrapped-paragraphs="no-limit" style:wrap-contour="false" style:vertical-pos="from-top" style:vertical-rel="paragraph" style:horizontal-pos="from-left" style:horizontal-rel="paragraph"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2.967cm, 0.965cm, 1.683cm, 0.663cm)" draw:luminance="0%" draw:contrast="0%" draw:red="0%" draw:green="0%" draw:blue="0%" draw:gamma="100%" draw:color-inversion="false" draw:image-opacity="100%" draw:color-mode="standard" draw:wrap-influence-on-position="once-concurrent" loext:allow-overlap="true" loext:decorative="false"/>
    </style:style>
    <style:style style:name="fr6" style:family="graphic" style:parent-style-name="Graphics">
      <style:graphic-properties fo:margin-left="0.3cm" fo:margin-right="0cm" style:run-through="foreground" style:wrap="left" style:number-wrapped-paragraphs="no-limit" style:wrap-contour="true" style:wrap-contour-mode="full"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loext:decorative="true"/>
    </style:style>
    <style:style style:name="fr7" style:family="graphic" style:parent-style-name="Graphics">
      <style:graphic-properties fo:margin-left="0.423cm" fo:margin-right="0.423cm" fo:margin-top="0.423cm" fo:margin-bottom="0.423cm" style:wrap="run-through" style:number-wrapped-paragraphs="no-limit" style:vertical-pos="from-top" style:vertical-rel="paragraph-content" style:horizontal-pos="center" style:horizontal-rel="page-content" style:repeat="stretch" fo:padding="0cm" fo:border="none" style:mirror="none" fo:clip="rect(0cm, 0cm, 0cm, 0cm)" draw:luminance="0%" draw:contrast="0%" draw:red="0%" draw:green="0%" draw:blue="0%" draw:gamma="100%" draw:color-inversion="false" draw:image-opacity="100%" draw:color-mode="standard" loext:decorative="true"/>
    </style:style>
    <style:style style:name="fr8" style:family="graphic" style:parent-style-name="Graphics">
      <style:graphic-properties fo:margin-left="0.423cm" fo:margin-right="0.423cm" fo:margin-top="0.423cm" fo:margin-bottom="0.423cm" style:run-through="foreground" style:wrap="run-through" style:number-wrapped-paragraphs="no-limit" style:vertical-pos="from-top" style:vertical-rel="paragraph" style:horizontal-pos="center" style:horizontal-rel="paragraph" style:repeat="stretch" fo:padding="0cm" fo:border="none" style:mirror="none" fo:clip="rect(5.33cm, 5.861cm, 4.718cm, 5.138cm)" draw:luminance="0%" draw:contrast="0%" draw:red="0%" draw:green="0%" draw:blue="0%" draw:gamma="100%" draw:color-inversion="false" draw:image-opacity="100%" draw:color-mode="standard" loext:decorative="true"/>
    </style:style>
    <style:style style:name="fr9" style:family="graphic" style:parent-style-name="Graphics">
      <style:graphic-properties style:run-through="foreground" style:wrap="none" style:vertical-pos="from-top" style:vertical-rel="page" style:horizontal-pos="center" style:horizontal-rel="page" style:mirror="none" fo:clip="rect(0cm, 0cm, 0cm, 0cm)" draw:luminance="0%" draw:contrast="0%" draw:red="0%" draw:green="0%" draw:blue="0%" draw:gamma="100%" draw:color-inversion="false" draw:image-opacity="100%" draw:color-mode="standard" loext:decorative="tru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style:style style:name="gr1" style:family="graphic">
      <style:graphic-properties draw:stroke="none" svg:stroke-width="0.035cm" draw:stroke-linejoin="miter" svg:stroke-linecap="butt" draw:fill="bitmap" draw:fill-image-name="Bitmap_20_2" style:repeat="stretch" draw:textarea-vertical-align="top" draw:auto-grow-height="false" fo:min-height="8.994cm" fo:min-width="13.222cm" fo:padding-top="0.125cm" fo:padding-bottom="0.125cm" fo:padding-left="0.25cm" fo:padding-right="0.25cm" fo:wrap-option="wrap" fo:clip="rect(1.138cm, 6.042cm, 3.858cm, 1.795cm)" loext:decorative="false" fo:margin-left="0.42cm" fo:margin-right="0.422cm" fo:margin-top="0.422cm" fo:margin-bottom="0.422cm" style:run-through="foreground" style:wrap="none" style:vertical-pos="from-top" style:vertical-rel="line" style:horizontal-pos="center" style:horizontal-rel="page-content" draw:wrap-influence-on-position="once-concurrent" loext:allow-overlap="true" style:flow-with-text="false"/>
    </style:style>
    <style:style style:name="gr2" style:family="graphic">
      <style:graphic-properties draw:stroke="none" svg:stroke-width="0.035cm" draw:stroke-linejoin="miter" svg:stroke-linecap="butt" draw:fill="bitmap" draw:fill-image-name="Bitmap_20_3" style:repeat="stretch" draw:textarea-vertical-align="top" draw:auto-grow-height="false" fo:min-height="7.131cm" fo:min-width="13.377cm" fo:padding-top="0.125cm" fo:padding-bottom="0.125cm" fo:padding-left="0.25cm" fo:padding-right="0.25cm" fo:wrap-option="wrap" fo:clip="rect(4.061cm, 2.822cm, 5.389cm, 4.643cm)" loext:decorative="false" fo:margin-left="0.422cm" fo:margin-right="0.423cm" fo:margin-top="0.423cm" fo:margin-bottom="0.42cm" style:run-through="foreground" style:wrap="none" style:vertical-pos="from-top" style:vertical-rel="line" style:horizontal-pos="center" style:horizontal-rel="page-content" draw:wrap-influence-on-position="once-concurrent" loext:allow-overlap="true" style:flow-with-text="false"/>
    </style:style>
    <style:style style:name="gr3" style:family="graphic">
      <style:graphic-properties draw:stroke="none" svg:stroke-width="0.035cm" draw:stroke-linejoin="miter" svg:stroke-linecap="butt" draw:fill="bitmap" draw:fill-image-name="Bitmap_20_7" style:repeat="stretch" draw:textarea-vertical-align="top" draw:auto-grow-height="false" fo:min-height="7.488cm" fo:min-width="14.319cm" fo:padding-top="0.125cm" fo:padding-bottom="0.125cm" fo:padding-left="0.25cm" fo:padding-right="0.25cm" fo:wrap-option="wrap" fo:clip="rect(1.764cm, 0cm, 1.916cm, 2.377cm)" loext:decorative="false" fo:margin-left="0.423cm" fo:margin-right="0.422cm" fo:margin-top="0.423cm" fo:margin-bottom="0.422cm" style:run-through="foreground" style:wrap="none" style:vertical-pos="from-top" style:vertical-rel="paragraph" style:horizontal-pos="right" style:horizontal-rel="paragraph" draw:wrap-influence-on-position="once-concurrent" loext:allow-overlap="true" style:flow-with-text="false"/>
    </style:style>
    <style:style style:name="gr4" style:family="graphic">
      <style:graphic-properties draw:stroke="none" svg:stroke-width="0.035cm" draw:stroke-linejoin="miter" svg:stroke-linecap="butt" draw:fill="bitmap" draw:fill-image-name="Bitmap_20_8" style:repeat="stretch" draw:textarea-vertical-align="top" draw:auto-grow-height="false" fo:min-height="13.656cm" fo:min-width="11.562cm" fo:padding-top="0.125cm" fo:padding-bottom="0.125cm" fo:padding-left="0.25cm" fo:padding-right="0.25cm" fo:wrap-option="wrap" fo:clip="rect(4.354cm, 0cm, 0cm, 0cm)" loext:decorative="false" fo:margin-left="0.422cm" fo:margin-right="0.423cm" fo:margin-top="0.423cm" fo:margin-bottom="0.42cm" style:run-through="foreground" style:wrap="parallel"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9" draw:name="Imatge3" text:anchor-type="page" text:anchor-page-number="1" svg:y="5.941cm" svg:width="17cm" svg:height="17cm" draw:z-index="9">
        <draw:image xlink:href="Pictures/100000000000040000000400E60CC683.png" xlink:type="simple" xlink:show="embed" xlink:actuate="onLoad" draw:mime-type="image/png"/>
        <svg:title>Dibuix: dins d'un hexàgon ple de tentacles i cables, uni astronauta a la lluna està rodejadi d'ordinadors</svg:title>
      </draw:frame>
      <text:p text:style-name="P1">Un servidor<text:line-break/> anomenat paranoia</text:p>
      <text:p text:style-name="P2">Defenseu <text:line-break/>Autistici / Inventati<text:line-break/>abans <text:span text:style-name="T10">D</text:span>el 25 de setembre</text:p>
      <text:p text:style-name="P3"/>
      <text:p text:style-name="P4"><text:span text:style-name="T11">Durant vint-i-cinc anys, un col·lectiu hacker italià ha construït infraestructures de comunicacions dissenyades per sobreviure a la censura, la vigilància i les incursions policials. El 26 d'agost, els Estats Units el van considerar una organització terrorista. El 25 de setembre finalitza el període d'apagada.</text:span></text:p>
      <text:p text:style-name="P5"><text:span text:style-name="T12">Text:</text:span></text:p>
      <text:p text:style-name="P6">Sabot Media</text:p>
      <text:p text:style-name="P6">sabotmedia.noblogs.org</text:p>
      <text:p text:style-name="P6"/>
      <text:p text:style-name="P7"><text:span text:style-name="T13"><text:s/></text:span><draw:frame draw:style-name="fr1" draw:name="Còpia de Imatge2 1" text:anchor-type="char" svg:y="0.365cm" svg:width="4.768cm" svg:height="2.858cm" draw:z-index="8"><draw:image xlink:href="Pictures/10000001000006D4000004D988E68D3A.png" xlink:type="simple" xlink:show="embed" xlink:actuate="onLoad" draw:mime-type="image/png"/><svg:desc>TBWC Logo.PNG</svg:desc></draw:frame></text:p>
      <text:p text:style-name="P8"><text:span text:style-name="T14">Disseny</text:span>:</text:p>
      <text:p text:style-name="P9">The BlackWave Collective</text:p>
      <text:p text:style-name="P10"><text:span text:style-name="Hyperlink.0"><text:span text:style-name="T15">b</text:span></text:span><text:span text:style-name="Hyperlink.0"><text:span text:style-name="T15">l</text:span></text:span><text:span text:style-name="Hyperlink.0"><text:span text:style-name="T15">a</text:span></text:span><text:span text:style-name="Hyperlink.0"><text:span text:style-name="T15">c</text:span></text:span><text:span text:style-name="Hyperlink.0"><text:span text:style-name="T15">k</text:span></text:span><text:span text:style-name="Hyperlink.0"><text:span text:style-name="T15">w</text:span></text:span><text:span text:style-name="Hyperlink.0"><text:span text:style-name="T15">a</text:span></text:span><text:span text:style-name="Hyperlink.0"><text:span text:style-name="T15">v</text:span></text:span><text:span text:style-name="Hyperlink.0"><text:span text:style-name="T15">e.</text:span></text:span><text:span text:style-name="Hyperlink.0"><text:span text:style-name="T15">n</text:span></text:span><text:span text:style-name="Hyperlink.0"><text:span text:style-name="T15">o</text:span></text:span><text:span text:style-name="Hyperlink.0"><text:span text:style-name="T15">b</text:span></text:span><text:span text:style-name="Hyperlink.0"><text:span text:style-name="T15">l</text:span></text:span><text:span text:style-name="Hyperlink.0"><text:span text:style-name="T15">o</text:span></text:span><text:span text:style-name="Hyperlink.0"><text:span text:style-name="T15">g</text:span></text:span><text:span text:style-name="Hyperlink.0"><text:span text:style-name="T15">s.</text:span></text:span><text:span text:style-name="Hyperlink.0"><text:span text:style-name="T15">o</text:span></text:span><text:span text:style-name="Hyperlink.0"><text:span text:style-name="T15">r</text:span></text:span><text:span text:style-name="Hyperlink.0"><text:span text:style-name="T15">g</text:span></text:span></text:p>
      <text:p text:style-name="P11">Hauria d'haver estat una nit fosca i tempestuosa en un hacklab italià.</text:p>
      <text:p text:style-name="P12">Però va ser un bonic diumenge assolellat com qualsevol altre.</text:p>
      <text:p text:style-name="P13">El 3 de març de 2001, aproximadament deu persones es van reunir al hacklab LOA de Milà al voltant d'un ordinador muntat a partir de maquinària descartada. Un banc els havia venut un vell servidor pel preu simbòlic de 15.000 lires, uns vuit dòlars. El van expandir amb components espigolats, incloent-hi un disc dur extret de l'ordinador domèstic d'algú. Ninguni va arribar amb un pla formal. Els paquets de programari a instal·lar es consideraven un a un. Totes les decisions es van discutir fins que totis estaven d'acord. Deliberadament, la persona amb menys experiència tècnica va ser col·locada al teclat. El procés va trigar molt més del necessari perquè l'eficiència no era l'objectiu principal: Totis havien d'entendre el que estaven construint. Uni participanti recordarà anys després, va ser quan van dir: “A/I ara existeix.”</text:p>
      <text:p text:style-name="P12">Van anomenar la màquina Paranoia. El mes següent es va posar en línia, portant dos dominis i dues històries entrellaçades: Autistici.org i Inventati.org. Vint-i-cinc anys més tard, el 26 d'agost de 2026, els Estats Units van considerar Autistici/Inventati Terroristes Globals Especialment Designats i els van col·locar a la llista de Ciutadanis Especialment Designats i Persones Bloquejades.</text:p>
      <text:p text:style-name="P12">La distància entre aquests dos esdeveniments i dues màquines, una reciclada en un hacklab de Milà, l'altra la immensa maquinària de seguretat nacional dels Estats Units, és la història d'un col·lectiu que ha passat un quart de segle insistint en una proposta perillosa:</text:p>
      <text:p text:style-name="P12">Les persones haurien de poder comunicar-se sense haver-se de rendir a les corporacions o als governs.</text:p>
      <text:p text:style-name="P12">L'amenaça immediata té ara una data: El 25 de setembre, l'autorització temporal dels EUA ha donat a les institucions per acabar les seves relacions amb A/I expira. S'ha ordenat a bancs, empreses tecnològiques, d'allotjament i altres institucions que tallin tota relació amb el col·lectiu. A/I va construir la seva infraestructura per sobreviure a la desaparició d'un servidor. Els Estats Units ara intenten que el col·lectiu quedi aïllat econòmicament i tecnològica. Explorem juntis el que és A/I, la seva història, i el que aquest nou atac podria significar per als col·lectius tecnològics autònoms i tota la comunitat alternativa en general.</text:p>
      <text:p text:style-name="P14"><draw:frame draw:style-name="fr2" draw:name="Imatge1" text:anchor-type="paragraph" svg:width="10.292cm" svg:height="5.292cm" draw:z-index="10"><draw:image xlink:href="Pictures/1000000100000586000002D28629C27A.png" xlink:type="simple" xlink:show="embed" xlink:actuate="onLoad" draw:mime-type="image/png"/></draw:frame></text:p>
      <text:p text:style-name="P12"/>
      <text:p text:style-name="P15">Abans d' A/I: La internet subterrània a Itàlia</text:p>
      <text:p text:style-name="P16">Autistici/inventati no va aparèixer del no-res. Les seves arrels s'endinsen a més d'una dècada d'organitzacions autonomistes italianes, ràdios pirates, taulers de notícies, casals ocupats i centres socials, moviments anticapitalistes i experiments informàtics com a eina política. Durant els noranta, les xarxes com la European Counter Network i Isole nella Rete van generar espais en línia pels moviments socials, en un moment en el qual gran part del públic encara no estava familiaritzat amb internet. Els Hackmeetings italians van reunir programadoris, activistes, artistes i persones encuriosides per la tecnologia en espais autogestionats. Els Hacklabs van aparèixer als centres socials ocupats, on la gent podia aprendre GNU / Linux, connectar xarxes i acostar-se al coneixement tècnic com una experiència que podia ser compartida i no venuda. Lis futuris membris de A/I venien de diverses parts del món. A Milà, la gent associada amb el Hacklab LOA feien serv<text:span text:style-name="T16">ir</text:span> el nom <text:span text:style-name="T17">Autistici</text:span> per descriure la seva fascinació profunda per la tecnologia i el seu desig de mostrar les polítiques que encobria. A Florència, el projecte <text:span text:style-name="T17">Inventati</text:span> estava més orientat cap a la comunicació, la publicació i l'organització del moviment. Els seus projectes incloïen Stampa Clandestina, un diari que s'encartellava directament a les parets de la ciutat i Spia la Spia on cartografiaven les càmeres de vigilància de l'espai públic</text:p>
      <text:p text:style-name="P16">La gent de Bolonya i d'altres parts també s'hi van implicar. Moltis ja havien participat des del principi en el desenvolupament d'Indymedia Itàlia, que formava part de la xarxa internacional de publicacions obertes i permetia a manifestants i persones no-militants generar esdeveniments sense periodistes professionals. Tots aquests grups compartien un problema: Els moviments socials cada vegada necessitaven més pàgines web, llistes de correu i correu electrònic privat, però l'estructura capaç de proveir aquests serveis romania una bé escàs. La European Counter Network estava sobrecarregada amb aquesta tasca. Lis proveïdoris comercials oferien molta capacitat, però a canvi exigien diners, dependències, vigilància, i en alguns casos, censura. Al novembre de l'any 2000, Inventati va enviar un correu electrònic encriptat als hackers de Milà, demanant una trobada. El missatge semblava sortit d'una pel·lícula d'espies de baix pressupost: Claus PGP, instruccions escrites amb molta cura sobre com s'havien de trobar i reconèixer i un lloc i hora secrets. L'arribada de les persones de Florència va ser llegendària: dues hores tard, conduint una andròmina de ferralla que anomenaven Gerneral Lee i tocant la botzina davant del casal ocupat mentre la policia que els vigilava es quedava amb un pam de nas.</text:p>
      <text:p text:style-name="P12">L'únic fet sobre el qual hi ha consens entre historiadoris, és que van anar a menjar a una pizzeria que es deia La Balena. Durant el sopar, les persones de Florència van revelar el seu pla presumptament sediciós:</text:p>
      <text:p text:style-name="P17">Construir un altre servidor autònom.</text:p>
      <text:p text:style-name="P17"><text:soft-page-break/>La intenció no era reemplaçar la infraestructura dels moviments socials amb un nou proveïdor centralitzat, sinó multiplicar-la. Si hi hagués milers de servidors autònoms, van pensar, cap atac o confiscació d'un dels elements podia fer caure tota la comunicació. Juntis van esdevenir Autistici/Inventati, que normalment s'abrevia amb A/I. L'associació legal que empara els col·lectius es va anomenar Investici, però A/I mai va ser una organització convencional. No tenia coordinadoris, ni líder oficial o representant permanent. Les decisions es prenien col·lectivament i no segons el vot de la majoria. No es pagava a ninguni. Els recursos venien de les donacions voluntàries, els esdeveniments benèfics i la feina voluntària de la gent que assegurava el manteniment. La dualitat del nom era deliberada. Com Janus, A/I era una criatura amb dues cares: una cara tècnica, l'altra comunicativa; una encarada a la màquina i l'altra de cara als moviments que ho necessitessin. </text:p>
      <text:p text:style-name="P17"><draw:frame draw:style-name="fr3" draw:name="Imatge2" text:anchor-type="paragraph" svg:x="2.097cm" svg:y="0.363cm" svg:width="14.007cm" svg:height="18.849cm" draw:z-index="11"><draw:image xlink:href="Pictures/10000001000002AB0000040001DEEADD.png" xlink:type="simple" xlink:show="embed" xlink:actuate="onLoad" draw:mime-type="image/png"/></draw:frame></text:p>
      <text:p text:style-name="P15">El servidor que va bloquejar-se a si mateix</text:p>
      <text:p text:style-name="P18">El naixement no va ser del tot apoteòsic. Durant el segon dia d'existència de Paranoia, algú va introduir una comanda de tallafocs invertida i, sense voler-ho, va ordenar a la màquina que refusés tota connexió que no vingués d'ella mateixa.</text:p>
      <text:p text:style-name="P18">El servidor només es podia comunicar amb el servidor.</text:p>
      <text:p text:style-name="P18">El col·lectiu va trobar-ho tan escaient que en van imprimir samarretes. Aquesta combinació de seriositat tècnica i restar importància al que feien va esdevenir part del caràcter d'A/I. Posteriorment, els servidors van rebre noms com ara Chernobyl, Astio –"rondinaire"–, Rivolta, Contumacia i Latitanza (revolta, rebel·lia i baliga-balaga). Darrere de totes aquestes bromes hi havia un posicionament polític. La comunicació ha de ser lliure i accessible. El coneixement només creix si es comparteix. El programari no és, senzillament perquè operi en un entorn virtual, neutral. El sistema a través del qual es parla determina qui pot parlar, qui pot escoltar, qui pot enregistrar i silenciar. A/I va començar a oferir pàgines web, correus electrònics privats, llistes de correu, butlletins i xats. Els seus serveis a vegades s'expandien per incloure Noblogs, compartició de fitxers, àudio i videoconferències, streaming, reenviament anònim de correus i altres eines de comunicació –tot sense publicitat ni extractivisme de dades comercials.</text:p>
      <text:p text:style-name="P12">El seu manifest descriu el projecte explícitament en termes polítics. A/I és antifeixista, anticapitalista i antimilitarista. Promou el programari lliure, l'encriptació, la pseudonimització i la circulació independent de coneixement i treball cultural. Els recursos els mantenen persones voluntàries i tenen una capacitat limitada, per això treballen amb projectes vinculats o compatibles amb els seus principis, més que amb empreses, partits polítics i institucions que ja disposen de mitjans per a fer-se escoltar. A/I mai ha estat una entitat proveïdora d'allotjament políticament neutral. Però posar a l'abast infraestructura no és el mateix que ser autori de tot el que es transmet a través d'aquesta. L'afinitat política no és control operacional. Oferir un compte de correu electrònic a algú no significa escriure cada missatge que s'enviarà des d'aquesta adreça. Aquesta distinció és fonamental davant l'atac d'aquests moments.</text:p>
      <text:p text:style-name="P19"><draw:frame draw:style-name="fr4" draw:name="Unknown-2.jpg" text:anchor-type="char" svg:y="1.355cm" svg:width="4.473cm" svg:height="4.526cm" draw:z-index="2"><draw:image xlink:href="Pictures/10000000000002AB00000400D913A5CA.jpg" xlink:type="simple" xlink:show="embed" xlink:actuate="onLoad" draw:mime-type="image/jpeg"/></draw:frame></text:p>
      <text:p text:style-name="P15">Gènova: Infraestructura entre aldarulls</text:p>
      <text:p text:style-name="P20">Pocs mesos després que Paranoia estigués en línia, el G8 visitava Gènova. Moltes persones que participaven a A/I també estaven implicades a Indymedia Itàlia. Van ajudar a construir el centre multimèdia, cablejant, configurant servidors i construint estacions de treball perquè lis manifestants poguessin transmetre el què passava a la ciutat, que va ser històric: manifestacions immenses, la policia assassinant Carlo Giuliani, pallisses indiscriminades als carrers, tortures i abusos a les barraques de Bolzaneto i els fets de l'escola Diaz. Les narratives oficials competien amb fotografies, gravacions i testimonis de primera mà retransmesos a través d'una infraestructura independent. Gènova va esdevenir una de les primeres grans manifestacions que va ser documentada des de pràcticament tots els angles per lis participants i no exclusivament pels mitjans institucionals.</text:p>
      <text:p text:style-name="P13">Per A/I com a col·lectiu també va significar el que posteriorment van anomenar una "comunió traumàtica". Lis membres van juntis patir la mateixa violència mentre s'encarregaven del manteniment per a combatre-la. Després de Gènova, A/I ja no era només un experiment tècnic interessant. Havia esdevingut un referent en la infraestructura dels moviments. La demanda va créixer ràpidament. El 2003, A/I allotjava més de 2000 compres, 205 pàgines web i 269 llistes de discussió. Allotjar gratuïtament aquests serveis era insostenible, ja que l'allotjament comercial costa milers d'euros anuals. El col·lectiu va respondre amb el KAOS Tours, gires on combinaven esdeveniments benèfics, festes, discussions públiques i tallers pràctics. Lis membres d'A/I ensenyaven a la gent com configurar servidors, comunicació encriptada, editar i distribuir vídeos, generar arxius digitals i fer retransmissions d'àudio.</text:p>
      <text:p text:style-name="P20">Amb les gires s'aconseguien diners, però el que realment importava era la pedagogia política. El col·lectiu no volia esdevenir un grup invisible d'experts fent màgia per a usuariais passivis. Volien que la comunitat entengué tota la maquinària de la qual cada vegada més depenia.</text:p>
      <text:p text:style-name="P20">Cada vegada que hi havia un atac contra A/I, es responia amb alguna variació d'aquestes respostes:</text:p>
      <text:p text:style-name="P20">Explicar què ha passat. Reparar el dany. Compartir la lliçó apresa. Construir alguna cosa més difícil de destruir.<draw:frame draw:style-name="fr5" draw:name="Imatge6" text:anchor-type="char" svg:x="5.013cm" svg:y="1.97cm" svg:width="8.11cm" svg:height="4.63cm" draw:z-index="4"><draw:image xlink:href="Pictures/1000000000000400000004002464BC7C.jpg" xlink:type="simple" xlink:show="embed" xlink:actuate="onLoad" draw:mime-type="image/jpeg"/><svg:desc>Gemini_Generated_Image_yyp2btyyp2btyyp2.jpg</svg:desc></draw:frame></text:p>
      <text:p text:style-name="P12"/>
      <text:p text:style-name="P21">Trenitalia descobreix l'efecte Streisand</text:p>
      <text:p text:style-name="P13">El primer atac legal contra A/I va ser el 2004. El col·lectiu de dissenyadoris Zenmai havia creat una pàgina web parodiant la companyia italiana de trens Trenitala. Van calcar l'aspecte de la pàgina web de la companyia mentre denunciaven la implicació de Trenitalia en el transport de tancs i altres materials militars durant la invasió de l'Iraq. Trenitalia va demanar la supressió de la pàgina, danys i perjudicis i la publicació d'un anunci en dos dels principals diaris per uns costos d'uns 20.000 €. En un primer moment un tribunal va ordenar a A/I desactivar la paròdia. Però internet va respondre reproduint-la per tot arreu.</text:p>
      <text:p text:style-name="P13">Trenitalia va demanar aleshores que s'eliminessin també tots els enllaços a les rèpliques —un argument absurd, perquè significaria que els motors de cerca es farien legalment responsables de tot el material presumptament il·legal al que enllacen. El 14 de setembre de 2004, el tribunal va decidir que, en aquest cas, el dret a la sàtira emparava la pàgina web. La pàgina es va republicar i Trenitalia va haver de pagar a A/I tots els costos legals que es van generar. Va ser una victòria extraordinària per un col·lectiu de voluntàriais. Però mentre A/I lluitava contra la censura als tribunals, una operació més perillosa s'estava desenvolupant sense que se n'adonessin.</text:p>
      <text:p text:style-name="P22"/>
      <text:p text:style-name="P22"><draw:custom-shape text:anchor-type="char" draw:z-index="5" draw:name="officeArt object 2" draw:style-name="gr1" draw:text-style-name="P23" svg:width="13.722cm" svg:height="9.244cm" svg:x="2.238cm" svg:y="-1.189cm"><svg:desc>Copilot_20260830_142821.png</svg:desc><text:p/><draw:enhanced-geometry draw:mirror-horizontal="false" draw:mirror-vertical="false" svg:viewBox="0 0 0 0" draw:glue-points="?f0 ?f1 ?f0 ?f1 ?f0 ?f1 ?f0 ?f1" drawooo:sub-view-size="21575 21563" draw:text-areas="0 0 ?f2 ?f3" draw:type="ooxml-non-primitive" draw:enhanced-path="M 10604 130 C 10642 159 10741 278 10823 394 10905 511 10984 606 10998 606 11028 606 11352 1080 11393 1183 11425 1266 11429 1643 11398 1643 11386 1643 11376 1722 11376 1819 11376 1916 11386 2004 11398 2015 11410 2026 11420 2107 11420 2194 11420 2281 11430 2361 11442 2372 11454 2383 11464 2416 11465 2447 11465 2477 11512 2545 11568 2599 L 11671 2696 11677 2948 C 11682 3134 11675 3218 11650 3271 11630 3313 11616 3411 11616 3511 11616 3647 11627 3698 11671 3768 11701 3816 11726 3883 11726 3916 11726 3984 11733 3987 11786 3947 11850 3898 12058 3820 12184 3797 12250 3786 12369 3748 12449 3714 12631 3635 12676 3636 12754 3719 12830 3799 12835 3894 12774 4057 12750 4120 12730 4192 12730 4216 12730 4240 12715 4278 12697 4300 12679 4322 12665 4360 12665 4385 12665 4447 12766 4441 12920 4370 12991 4337 13122 4307 13211 4303 13300 4298 13381 4288 13390 4279 13420 4252 13648 4170 13694 4170 13719 4170 13768 4200 13802 4237 13851 4288 13866 4330 13866 4413 13866 4474 13856 4532 13844 4543 13832 4554 13822 4591 13822 4626 13822 4661 13811 4716 13797 4750 13764 4827 13786 4909 13849 4945 13876 4961 13916 5005 13937 5042 13982 5123 13965 5183 13849 5352 13810 5410 13778 5467 13778 5479 13778 5492 13756 5534 13729 5573 13669 5661 13604 5831 13604 5902 13604 5931 13584 5986 13560 6025 13506 6111 13506 6172 13558 6274 13599 6352 13598 6355 13544 6477 13513 6546 13484 6595 13479 6588 13470 6575 13411 6661 13325 6810 13310 6836 13298 6872 13298 6891 13298 6909 13288 6924 13276 6924 13264 6924 13254 6938 13254 6955 13254 6972 13229 7026 13199 7075 13168 7123 13146 7185 13150 7211 13156 7262 13267 7372 13316 7376 13333 7377 13374 7408 13408 7444 13464 7502 13485 7506 13601 7478 13673 7461 13754 7430 13780 7409 13835 7366 14389 7332 14423 7370 14491 7445 14504 7504 14474 7604 14458 7658 14438 7702 14429 7702 14420 7702 14393 7768 14368 7848 14343 7928 14314 7994 14302 7994 14290 7994 14281 8023 14281 8058 14281 8094 14273 8123 14264 8123 14243 8124 14193 8283 14193 8353 14193 8482 14247 8486 14459 8369 14571 8307 14692 8246 14728 8234 14764 8222 14804 8200 14816 8186 14845 8153 15061 8025 15143 7992 15199 7970 15311 7907 15537 7769 15561 7754 15619 7718 15668 7689 15716 7660 15778 7629 15806 7621 15835 7614 15890 7579 15929 7545 15968 7510 16034 7472 16074 7459 16115 7446 16158 7423 16171 7408 16183 7393 16224 7373 16262 7363 16299 7354 16373 7318 16425 7285 16478 7251 16555 7213 16597 7200 16638 7187 16686 7160 16703 7139 16722 7116 16850 7101 17052 7099 17341 7097 17381 7089 17480 7018 17585 6943 17607 6941 18081 6941 18532 6941 18578 6946 18649 7005 18691 7041 18732 7085 18741 7103 18750 7120 18757 7125 18757 7112 18758 7100 18845 7155 18952 7234 19059 7313 19161 7378 19180 7378 19199 7378 19220 7392 19227 7409 19234 7427 19286 7471 19343 7508 19476 7595 19599 7718 19707 7871 19754 7938 19800 7994 19809 7994 19827 7994 19937 8149 19937 8174 19937 8183 19969 8232 20009 8283 20048 8335 20094 8429 20111 8493 20128 8557 20149 8609 20158 8609 20167 8609 20201 8693 20235 8796 20268 8898 20303 8987 20313 8993 20322 8998 20360 9093 20397 9203 20434 9313 20498 9489 20539 9593 20580 9697 20614 9803 20614 9828 20614 9853 20624 9873 20636 9873 20648 9873 20658 9902 20658 9938 20658 9973 20668 10003 20680 10003 20692 10003 20701 10028 20702 10059 20702 10090 20716 10158 20734 10209 20752 10260 20767 10328 20767 10361 20767 10393 20777 10429 20789 10440 20801 10451 20811 10496 20811 10540 20811 10584 20825 10629 20843 10639 20862 10649 20876 10698 20876 10749 20876 10800 20886 10850 20898 10861 20910 10872 20920 10975 20920 11090 20920 11208 20929 11299 20942 11299 20954 11299 20963 11356 20963 11426 20963 11497 20954 11563 20942 11574 20930 11585 20920 11666 20920 11754 20920 11842 20910 11914 20898 11914 20886 11914 20876 11942 20876 11975 20876 12023 20898 12041 20973 12058 21026 12070 21095 12109 21126 12145 21177 12205 21182 12231 21182 12451 21182 12590 21173 12692 21160 12692 21148 12692 21138 12755 21138 12832 21138 12985 21099 13062 20970 13158 20886 13221 20863 13269 20896 13317 20909 13337 20920 13401 20920 13460 20920 13519 20928 13567 20939 13567 20949 13567 20963 13648 20968 13748 20974 13848 20989 13939 21003 13952 21016 13964 21030 14083 21033 14216 21038 14404 21047 14458 21073 14460 21091 14461 21120 14471 21138 14482 21156 14493 21200 14509 21236 14517 21273 14525 21327 14542 21357 14554 21387 14567 21424 14578 21439 14579 21489 14584 21575 14728 21575 14805 21574 14936 21535 14977 21368 15027 21133 15098 21064 15125 21039 15156 21013 15188 20919 15207 20418 15281 20315 15297 20172 15302 20099 15292 20015 15282 19948 15291 19916 15316 19889 15338 19771 15368 19656 15383 19540 15398 19397 15423 19336 15438 19169 15480 17131 15468 17095 15425 17079 15406 16933 15379 16771 15367 16610 15354 16460 15331 16440 15314 16419 15298 16304 15284 16184 15284 16063 15284 15942 15271 15915 15256 15887 15240 15722 15217 15547 15203 15373 15190 15216 15169 15198 15155 15180 15141 15099 15120 15018 15107 L 14870 15085 14870 15231 C 14870 15312 14880 15387 14892 15398 14924 15426 14919 15823 14887 15905 14849 16001 14702 16224 14677 16224 14665 16224 14652 16238 14648 16255 14634 16315 14273 16644 14199 16665 14157 16676 14083 16668 14034 16646 13984 16624 13919 16600 13888 16592 13858 16585 13808 16566 13778 16550 13748 16534 13655 16513 13571 16503 13429 16486 13139 16355 13092 16287 13080 16270 13057 16256 13041 16256 12986 16256 12764 16085 12700 15993 12665 15944 12606 15893 12569 15881 12531 15869 12494 15843 12485 15823 12474 15796 12458 15797 12425 15827 12401 15849 12372 15867 12360 15867 12349 15867 12314 15902 12283 15945 L 12227 16022 12311 16115 C 12462 16279 12570 16440 12601 16544 12618 16599 12639 16645 12648 16645 12657 16645 12665 16659 12665 16676 12665 16694 12692 16750 12725 16801 13063 17327 13080 17376 13080 17877 13080 18259 13079 18261 13020 18324 12987 18358 12928 18397 12889 18410 12849 18422 12818 18446 12818 18462 12818 18479 12799 18492 12775 18492 12752 18492 12676 18526 12606 18568 12428 18674 12263 18751 12211 18751 12119 18751 11970 18616 11803 18381 11707 18246 11621 18136 11612 18136 11602 18136 11595 18122 11595 18106 11595 18089 11568 18033 11535 17981 11446 17842 11376 17712 11376 17687 11375 17675 11336 17603 11288 17525 11240 17448 11195 17349 11188 17306 11181 17263 11167 17228 11157 17228 11131 17228 11070 17036 11070 16953 11070 16913 11046 16842 11016 16794 10986 16746 10961 16691 10961 16672 10961 16613 10844 16483 10792 16483 10755 16483 10743 16502 10743 16559 10743 16649 10690 16725 10606 16755 10548 16776 10547 16778 10581 16856 10601 16901 10624 16937 10634 16937 10643 16937 10699 17000 10757 17078 10815 17155 10884 17235 10909 17255 10935 17275 10972 17344 10993 17408 11014 17473 11047 17550 11067 17581 11087 17611 11118 17679 11136 17732 11154 17784 11179 17846 11191 17867 11203 17889 11225 17928 11240 17955 11255 17982 11267 18012 11267 18022 11267 18033 11292 18081 11322 18129 11352 18177 11376 18231 11377 18249 11377 18267 11396 18318 11420 18362 11443 18407 11463 18477 11463 18518 11464 18596 11551 18854 11611 18954 11630 18985 11639 19010 11631 19010 11623 19010 11642 19087 11673 19181 11705 19274 11744 19392 11761 19442 11802 19566 11800 19834 11758 19885 11736 19913 11726 19986 11726 20109 11726 20389 11710 20409 11398 20538 11286 20584 11022 20634 10799 20652 10535 20673 10460 20622 10377 20363 10344 20261 10310 20177 10301 20177 10292 20177 10284 20155 10284 20128 10284 20066 10238 19942 10202 19908 10187 19894 10175 19861 10175 19835 10175 19809 10168 19788 10158 19788 10149 19788 10124 19733 10103 19667 10034 19452 9968 19287 9940 19260 9925 19246 9913 19185 9913 19124 9913 19064 9903 19005 9891 18994 9879 18983 9869 18940 9869 18897 9869 18855 9859 18811 9847 18800 9835 18789 9826 18732 9826 18675 9826 18617 9811 18541 9794 18506 9774 18469 9761 18370 9761 18259 9760 18158 9750 18066 9738 18055 9726 18044 9716 18001 9716 17959 9716 17917 9702 17875 9684 17865 9661 17852 9651 17800 9651 17701 9651 17621 9641 17547 9629 17536 9617 17525 9607 17402 9607 17264 L 9607 17011 9471 16991 C 9396 16980 9299 16961 9255 16950 9180 16931 9170 16940 9033 17152 8910 17342 8877 17375 8806 17383 8692 17394 8615 17484 8606 17617 8603 17676 8585 17745 8568 17770 8551 17795 8537 17833 8537 17854 8536 17875 8502 17949 8460 18018 8418 18086 8384 18160 8384 18180 8384 18200 8365 18235 8341 18258 8317 18280 8297 18326 8297 18360 8297 18395 8283 18443 8267 18467 8251 18491 8231 18541 8223 18578 8215 18615 8189 18672 8165 18703 8142 18735 8122 18781 8122 18805 8122 18829 8112 18848 8100 18848 8088 18848 8078 18877 8078 18911 8078 18946 8069 18983 8057 18994 8044 19005 8035 19155 8035 19333 8035 19572 8027 19656 8005 19669 7947 19701 7901 20128 7948 20197 7962 20218 7968 20392 7965 20648 L 7958 21065 7893 21120 C 7829 21173 7824 21173 7715 21089 7653 21042 7556 20956 7501 20898 7445 20840 7394 20793 7387 20793 7380 20793 7355 20761 7333 20723 L 7292 20653 7292 20737 C 7292 20783 7282 20830 7270 20841 7258 20852 7249 20926 7249 21006 7249 21105 7238 21157 7216 21170 7197 21180 7183 21229 7183 21281 7183 21353 7163 21394 7090 21468 7007 21552 6978 21563 6833 21563 6703 21563 6655 21549 6599 21494 6560 21456 6528 21413 6528 21398 6528 21383 6503 21324 6473 21265 6443 21207 6419 21135 6419 21105 6419 21076 6409 21052 6397 21052 6385 21052 6375 21017 6375 20975 6375 20932 6360 20879 6341 20855 6320 20830 6310 20782 6316 20738 6321 20697 6312 20638 6296 20606 6280 20575 6267 20520 6266 20485 6265 20396 6213 20183 6182 20137 6168 20116 6157 20081 6157 20058 6157 20035 6137 19965 6113 19902 6089 19838 6069 19747 6069 19698 L 6069 19610 6038 19691 C 6021 19735 5991 19823 5971 19885 5951 19948 5926 20024 5915 20055 5904 20086 5895 20148 5895 20194 5895 20239 5880 20285 5862 20295 5844 20305 5829 20341 5829 20375 5829 20409 5819 20436 5807 20436 5795 20436 5785 20453 5785 20475 5785 20496 5765 20576 5739 20654 5691 20803 5563 20931 5501 20894 5401 20834 5287 20602 5343 20574 5375 20558 5380 20436 5349 20436 5336 20436 5327 20334 5327 20195 5327 20062 5317 19945 5305 19934 5293 19923 5283 19849 5283 19770 5283 19664 5275 19626 5250 19626 5232 19626 5218 19613 5218 19596 5218 19579 5199 19557 5177 19546 5145 19531 5133 19487 5125 19347 5120 19247 5102 19155 5087 19140 5063 19119 5065 19091 5096 18995 5119 18922 5129 18843 5120 18793 5108 18722 5098 18714 5041 18731 4904 18771 4693 18571 4693 18400 4693 18303 4649 18136 4622 18136 4613 18136 4606 18050 4606 17945 4606 17815 4596 17742 4573 17714 4555 17692 4541 17648 4541 17615 4541 17583 4521 17547 4496 17536 4433 17506 4344 17376 4344 17314 4344 17285 4332 17261 4317 17262 4277 17263 4169 17412 4169 17466 4169 17491 4155 17530 4137 17552 4119 17575 4104 17617 4104 17647 4104 17678 4084 17733 4060 17772 4036 17810 4016 17863 4016 17889 4016 17916 4007 17946 3996 17956 3970 17980 3907 18165 3907 18219 3907 18242 3891 18309 3871 18368 3851 18427 3826 18501 3816 18532 3806 18563 3798 18716 3797 18872 3796 19229 3774 19282 3628 19282 3514 19282 3376 19167 3238 18959 L 3170 18855 3140 18941 C 3124 18988 3102 19035 3092 19046 3082 19057 3072 19086 3070 19111 3067 19136 3056 19178 3044 19205 3000 19307 2968 19408 2968 19448 2968 19471 2953 19531 2936 19582 2918 19633 2903 19729 2903 19794 2903 19860 2893 19923 2881 19934 2869 19945 2859 20025 2859 20112 2859 20199 2849 20279 2837 20290 2825 20301 2815 20344 2815 20384 2815 20466 2774 20531 2674 20607 2616 20651 2602 20650 2538 20605 2499 20577 2461 20528 2454 20495 2447 20463 2432 20436 2421 20436 2410 20436 2400 20371 2400 20292 2400 20213 2391 20139 2378 20128 2366 20117 2357 20067 2357 20017 2357 19967 2342 19908 2324 19885 2306 19863 2291 19797 2291 19737 2291 19678 2281 19621 2269 19610 2257 19599 2246 19514 2244 19422 2242 19314 2238 19288 2232 19351 2226 19404 2213 19462 2202 19479 2191 19496 2182 19560 2182 19622 2182 19855 2029 20145 1907 20145 1786 20145 1680 19933 1680 19691 1680 19622 1665 19552 1647 19529 1629 19507 1614 19440 1614 19381 1614 19322 1604 19265 1592 19254 1580 19242 1570 19191 1570 19138 1570 19086 1561 19043 1549 19043 1537 19043 1527 19026 1527 19005 1527 18984 1511 18941 1491 18909 1458 18855 1458 18842 1491 18739 1511 18678 1527 18605 1527 18576 1527 18548 1537 18524 1549 18524 1561 18524 1570 18474 1570 18413 1570 18352 1580 18292 1592 18281 1604 18270 1614 18229 1615 18190 1615 18151 1630 18091 1648 18057 1691 17972 1690 17671 1647 17617 1629 17595 1614 17557 1614 17533 1614 17499 1601 17496 1555 17523 1447 17583 1308 17483 1308 17343 1308 17264 1355 17099 1378 17099 1387 17099 1411 17044 1432 16977 1453 16910 1492 16824 1520 16784 1609 16659 1613 16659 1276 16737 1204 16754 1118 16785 1086 16807 1015 16856 894 16828 826 16746 L 777 16688 827 16534 C 855 16450 891 16373 907 16364 924 16354 937 16333 937 16317 937 16300 972 16235 1014 16173 1056 16111 1090 16046 1090 16028 1090 16011 1102 15997 1117 15997 1150 15996 1199 15850 1199 15754 1199 15717 1211 15668 1225 15647 1246 15617 1209 15608 1061 15608 890 15608 861 15599 778 15519 728 15470 683 15420 679 15407 675 15394 636 15374 592 15362 463 15328 369 15237 370 15149 370 15125 394 15077 424 15041 454 15006 498 14953 522 14924 563 14875 554 14871 377 14851 223 14833 173 14814 99 14740 4 14645 -25 14538 22 14454 37 14428 106 14364 176 14312 411 14139 549 13954 530 13839 517 13760 642 13586 737 13551 825 13518 1117 13303 1172 13232 1199 13196 1221 13176 1221 13186 1221 13197 1256 13157 1299 13096 1343 13036 1429 12939 1491 12881 1553 12823 1608 12767 1614 12757 1620 12746 1658 12707 1699 12670 L 1773 12602 1721 12560 C 1692 12537 1582 12509 1477 12497 1321 12480 1275 12463 1238 12407 1195 12344 1194 12330 1221 12254 1254 12163 1559 11752 1593 11752 1605 11752 1614 11738 1614 11722 1614 11705 1639 11652 1669 11603 1715 11529 1723 11485 1723 11308 1723 11133 1733 11082 1781 10988 1844 10866 1840 10820 1770 10875 1746 10894 1703 10910 1676 10910 1648 10910 1598 10931 1564 10957 1531 10983 1467 11015 1422 11027 1378 11039 1299 11076 1247 11109 1194 11142 1136 11169 1115 11169 1095 11169 1051 11191 1017 11218 982 11244 943 11266 929 11267 916 11267 845 11312 773 11366 630 11475 530 11478 454 11376 399 11302 402 11252 468 11188 498 11159 522 11119 522 11098 522 11078 548 11011 580 10949 628 10855 638 10803 637 10646 636 10541 645 10448 656 10438 666 10428 675 10391 675 10356 675 10321 690 10284 708 10274 726 10263 741 10235 741 10211 741 10159 924 9876 1014 9788 L 1078 9727 921 9709 C 798 9695 729 9664 594 9563 432 9441 392 9399 391 9348 391 9335 435 9257 489 9175 543 9092 588 9006 588 8983 588 8885 809 8711 1068 8605 1110 8588 1164 8560 1188 8542 1212 8525 1253 8505 1278 8498 1303 8491 1395 8454 1482 8415 1598 8364 1684 8348 1800 8356 1946 8365 1958 8362 1939 8310 1928 8278 1911 8253 1903 8253 1894 8253 1874 8208 1857 8154 1832 8070 1833 8041 1860 7956 1878 7902 1888 7828 1881 7792 1869 7724 1720 7490 1596 7346 1551 7293 1527 7236 1527 7182 1527 7136 1512 7070 1495 7036 1436 6920 1452 6842 1569 6687 1599 6648 1643 6582 1668 6541 1692 6499 1749 6409 1794 6341 1839 6273 1876 6201 1876 6182 1876 6162 1884 6146 1893 6146 1916 6144 2095 5904 2095 5874 2095 5837 2198 5722 2310 5633 2393 5567 2427 5559 2551 5575 2723 5596 2897 5641 2957 5678 2999 5705 2999 5705 2957 5605 2933 5550 2882 5453 2843 5389 2804 5326 2772 5246 2772 5213 2772 5070 2941 4975 3080 5039 3121 5058 3196 5082 3247 5094 3331 5114 3339 5109 3339 5046 3339 4995 3367 4958 3443 4906 3500 4867 3578 4802 3616 4761 3654 4721 3715 4689 3752 4689 3819 4689 3820 4686 3820 4529 3820 4389 3828 4360 3883 4302 3918 4265 3962 4235 3980 4235 3999 4235 4020 4220 4027 4203 4035 4185 4067 4170 4100 4170 4183 4170 4286 4065 4252 4014 4238 3993 4215 3976 4201 3976 4188 3976 4163 3936 4146 3887 4114 3796 4093 3750 4044 3669 4029 3644 4016 3608 4016 3589 4016 3570 4007 3554 3995 3554 3964 3554 3967 3461 4000 3412 4015 3390 4047 3356 4070 3337 4130 3287 4277 3403 4436 3625 4527 3754 4577 3800 4627 3802 4692 3805 4719 3744 4672 3700 4660 3689 4650 3618 4650 3543 4650 3467 4639 3390 4626 3370 4576 3295 4613 3184 4705 3137 4784 3096 4802 3097 4874 3148 4919 3180 4956 3226 4956 3250 4956 3275 4965 3295 4977 3295 4989 3295 4999 3314 4999 3338 4999 3361 5061 3423 5136 3476 5211 3528 5277 3579 5283 3589 5350 3699 5524 3760 5556 3684 5603 3571 5895 3729 5895 3868 5895 3939 5923 4008 6009 4143 6030 4176 6047 4219 6047 4239 6047 4259 6083 4325 6125 4385 6202 4492 6204 4493 6256 4437 6285 4406 6309 4366 6310 4348 6311 4301 6490 4109 6633 3999 6702 3947 6782 3880 6812 3851 6842 3823 6871 3799 6877 3798 6927 3794 7205 3402 7205 3337 7205 3314 7215 3295 7227 3295 7239 3295 7266 3237 7287 3166 7307 3094 7332 3036 7341 3036 7350 3036 7358 3008 7358 2975 7358 2941 7373 2905 7391 2895 7409 2884 7423 2854 7423 2826 7423 2799 7431 2777 7440 2777 7449 2777 7470 2729 7486 2672 7503 2614 7528 2552 7542 2534 7556 2516 7586 2445 7610 2377 7633 2308 7662 2224 7674 2190 7686 2157 7703 2129 7712 2129 7722 2129 7729 2100 7729 2066 7729 2031 7739 1994 7751 1983 7763 1972 7773 1922 7773 1871 7773 1819 7787 1771 7805 1761 7824 1750 7839 1723 7839 1700 7840 1628 7951 1535 8055 1521 8159 1506 8253 1404 8253 1304 8253 1276 8263 1254 8275 1254 8287 1254 8297 1232 8297 1205 8297 1179 8314 1130 8335 1098 8356 1065 8403 982 8439 914 8475 845 8517 771 8532 748 8547 726 8559 687 8559 662 8559 594 8721 347 8769 343 8908 330 8974 402 8974 568 8974 630 8958 709 8938 741 8893 814 8912 855 8958 787 8976 760 8995 746 9002 755 9008 764 9031 738 9054 697 9113 589 9209 518 9333 491 9392 478 9458 443 9479 415 9588 263 9948 56 10103 55 10141 55 10179 39 10187 20 10211 -37 10481 34 10604 130 Z M 11755 16193 C 11621 16248 11556 16298 11519 16373 11494 16424 11496 16444 11532 16512 11566 16576 11635 16653 11677 16674 11681 16676 11746 16648 11822 16611 11917 16566 11968 16521 11987 16468 12013 16397 12008 16380 11938 16270 L 11861 16149 Z M 15729 13550 C 15700 13577 15691 13633 15709 13676 15727 13719 15765 13732 15794 13706 15823 13679 15832 13623 15814 13580 15796 13537 15758 13524 15729 13550 Z N"><draw:equation draw:name="f0" draw:formula="logwidth/2"/><draw:equation draw:name="f1" draw:formula="logheight/2"/><draw:equation draw:name="f2" draw:formula="logwidth"/><draw:equation draw:name="f3" draw:formula="logheight"/></draw:enhanced-geometry></draw:custom-shape></text:p>
      <text:p text:style-name="P22"/>
      <text:p text:style-name="P15">El cacau d'Aruba</text:p>
      <text:p text:style-name="P12">En aquella època, els servidors d'A/I estaven allotjats pel proveïdor comercial Aruba a Arezzo. El 15 de juny de 2004, la policia italiana va entrar a les instal·lacions d'Aruba per ordres d'un fiscal de Bolonya. Els tècnics de l'empresa van apagar les màquines d'A/I i van permetre que la policia copiés materials dels seus discs durs. Lis investigadoris van obtenir així certificats criptogràfics i haurien pogut instal·lar eines capaces d'interceptar el tràfic. Es va dir a A/I que les interrupcions generades havien estat a causa d'un problema elèctric. El col·lectiu va descobrir la veritat gairebé un any després de pura casualitat.</text:p>
      <text:p text:style-name="P12">El maig de 2005, es va ordenar a A/I que tanqués la bústia de correu de Crocenera Anarchica enmig d'una gran causa que implicava acusacions de conspiració anarquista i subversió. A/I va complir el mandat judicial, però també va demanar la documentació del cas. Aquests documents contenien missatges als quals era impossible que lis investigadoris poguessin accedir. Enterrada en una nota a peu de pàgina van trobar l'explicació: la policia havia anat a Aruba l'any anterior i aconseguit accés als servidors de A/I. Una operació per investigar, suposadament, un compte de correu havia compromès potenialment milers de comptes i desenes de milers de subscritoris de les llistes de correu. Entre lis afectadis hi havia advocadis i expertis tècniquis treballant amb el Fòrum Jurídic de Gènova. Per tant, era possible que la policia hagués tingut accés a comunicació confidencial de la defensa dels processos contra les accions policials durant el G8. Aquesta violació va revelar una veritat brutal: A/I podia operar en el seu propi servidor, configurar-lo amb cura i negar-se a guardar registres que permetessin identificar lis autoris –però la màquina, físicament, estava en l'edifici d'algú altre. Un proveïdor comercial podia obrir la porta, cedir el seu contingut i ocultar el que havia passat.</text:p>
      <text:p text:style-name="P12">A/I va eliminar la màquina d'Aruba, la va netejar i va restablir els serveis principals. Es van plantejar preguntes parlamentàries a Itàlia i a escala europea. El col·lectiu va viatjar per Itàlia i Europa explicant el cas. També, i això és més important, van reconstruir la xarxa.</text:p>
      <text:p text:style-name="P24"><draw:custom-shape text:anchor-type="char" draw:z-index="6" draw:name="officeArt object 3" draw:style-name="gr2" draw:text-style-name="P25" svg:width="13.877cm" svg:height="7.381cm" svg:x="2.161cm" svg:y="-0.967cm"><svg:desc>Copilot_20260830_143236.png</svg:desc><text:p/><draw:enhanced-geometry draw:mirror-horizontal="false" draw:mirror-vertical="false" svg:viewBox="0 0 0 0" draw:glue-points="?f0 ?f1 ?f0 ?f1 ?f0 ?f1 ?f0 ?f1" drawooo:sub-view-size="21588 21566" draw:text-areas="0 0 ?f2 ?f3" draw:type="ooxml-non-primitive" draw:enhanced-path="M 21546 90 C 21587 159 21588 332 21588 9019 L 21588 18481 21535 18575 C 21487 18659 21467 18667 21346 18647 21271 18635 21181 18596 21145 18561 21109 18525 21070 18496 21057 18496 21044 18495 21003 18467 20966 18432 20929 18398 20881 18363 20859 18355 20837 18347 20781 18311 20735 18275 20690 18240 20623 18200 20586 18188 20550 18176 20510 18151 20498 18133 20485 18114 20451 18085 20421 18068 20392 18052 20317 17994 20255 17942 20194 17889 20132 17846 20118 17846 20076 17846 19876 17717 19790 17634 19745 17592 19687 17550 19660 17540 19633 17531 19592 17505 19568 17483 19544 17462 19491 17426 19449 17405 19407 17384 19310 17321 19233 17265 19156 17209 19058 17141 19017 17113 18975 17085 18922 17048 18898 17031 18818 16972 18597 16822 18369 16670 18244 16588 18114 16499 18081 16473 18047 16446 18007 16425 17990 16425 17974 16425 17955 16408 17948 16388 17942 16367 17905 16337 17867 16322 17829 16306 17755 16259 17703 16217 17651 16175 17578 16131 17541 16119 17504 16106 17464 16082 17451 16065 17423 16027 17177 15855 16975 15733 16776 15612 16766 15605 16521 15411 16497 15393 16425 15346 16359 15309 16294 15272 16175 15188 16096 15123 16017 15058 15934 15005 15911 15005 15888 15005 15863 14992 15855 14977 15839 14947 15514 14729 15430 14692 15400 14680 15366 14654 15354 14637 15333 14606 14790 14248 14713 14214 14693 14206 14654 14171 14627 14137 14599 14103 14543 14064 14502 14051 14461 14037 14417 14011 14405 13993 14392 13975 14353 13948 14317 13933 14233 13896 13966 13713 13893 13640 13861 13609 13820 13584 13801 13584 13781 13584 13749 13568 13728 13548 13642 13465 13580 13419 13536 13403 13468 13379 13272 13256 13167 13171 13117 13130 13069 13097 13062 13097 13055 13097 13018 13072 12981 13041 12905 12979 12673 12829 12556 12767 12515 12744 12450 12700 12413 12668 12375 12636 12334 12610 12322 12610 12309 12610 12267 12584 12228 12552 12090 12440 11917 12323 11861 12304 11831 12294 11777 12258 11743 12224 11709 12191 11666 12164 11647 12163 11628 12163 11519 12090 11406 12001 11292 11912 11183 11838 11164 11838 11145 11838 11113 11822 11092 11803 11006 11720 10944 11673 10900 11658 10832 11634 10636 11511 10531 11426 10481 11385 10427 11351 10412 11351 10382 11351 10146 11195 10027 11096 9985 11061 9922 11019 9887 11004 9852 10988 9813 10960 9801 10942 9788 10924 9740 10892 9693 10870 9646 10849 9510 10768 9391 10691 9272 10613 9117 10517 9045 10478 8974 10438 8875 10372 8826 10332 8777 10292 8709 10247 8675 10232 8641 10217 8594 10183 8570 10155 8546 10128 8502 10096 8473 10083 8443 10071 8331 10002 8224 9929 8117 9857 7998 9784 7960 9767 7890 9737 7889 9737 7889 9892 7889 10017 7877 10063 7827 10131 7719 10275 7480 10224 7349 10028 7331 10001 7254 9919 7176 9847 7099 9774 7031 9700 7024 9682 7001 9617 6855 9525 6841 9566 6834 9589 6787 9646 6738 9693 6663 9765 6625 9775 6502 9756 L 6355 9733 6355 9913 C 6355 10077 6347 10103 6266 10215 6190 10317 6156 10337 6049 10337 L 5923 10337 5923 10556 C 5923 10752 5915 10790 5847 10917 5781 11041 5772 11084 5773 11256 5773 11433 5781 11461 5843 11535 L 5912 11617 5918 12109 C 5923 12482 5932 12614 5956 12651 5975 12681 5988 12771 5988 12876 5988 12973 5998 13063 6010 13076 6021 13090 6031 13180 6031 13277 6031 13383 6044 13472 6064 13503 6081 13530 6096 13614 6096 13688 6096 13762 6106 13834 6118 13848 6129 13862 6139 13953 6139 14051 6139 14148 6149 14240 6161 14254 6173 14267 6182 14329 6182 14390 6182 14452 6197 14537 6214 14581 6232 14624 6246 14737 6246 14832 6247 14927 6257 15005 6269 15005 6281 15005 6290 15069 6290 15148 6290 15238 6302 15300 6323 15315 6345 15330 6355 15395 6355 15514 6355 15611 6365 15701 6377 15715 6389 15729 6398 15793 6398 15857 6398 15921 6408 15985 6420 15999 6432 16013 6442 16093 6442 16176 6442 16260 6456 16364 6473 16407 6491 16451 6505 16545 6506 16618 6506 16691 6516 16750 6528 16750 6540 16750 6550 16822 6550 16910 6550 16998 6559 17081 6571 17095 6583 17109 6593 17170 6593 17232 6593 17293 6607 17379 6625 17422 6642 17465 6657 17577 6657 17671 6657 17765 6667 17852 6679 17866 6691 17880 6701 17932 6701 17983 6701 18033 6715 18109 6733 18153 6750 18196 6765 18299 6765 18381 6765 18464 6775 18542 6787 18556 6799 18570 6809 18634 6809 18698 6809 18763 6819 18827 6831 18840 6842 18854 6852 18921 6852 18989 6852 19057 6866 19170 6883 19240 6916 19379 6936 19528 6953 19762 6960 19845 6978 19934 6995 19960 7011 19986 7025 20068 7025 20142 7025 20216 7035 20288 7047 20302 7059 20315 7068 20398 7068 20484 7068 20571 7078 20653 7090 20667 7102 20681 7111 20772 7111 20869 7111 21019 7102 21060 7049 21131 6923 21299 6737 21179 6660 20879 6635 20782 6614 20672 6614 20636 6614 20600 6605 20559 6593 20545 6581 20531 6571 20469 6571 20406 6571 20343 6557 20269 6539 20241 6519 20210 6512 20155 6519 20097 6526 20046 6518 19943 6501 19869 6433 19575 6420 19503 6420 19412 6420 19360 6405 19294 6388 19267 6370 19239 6355 19155 6355 19081 6355 19007 6345 18935 6334 18921 6322 18908 6312 18844 6312 18779 6312 18715 6302 18651 6290 18637 6279 18624 6269 18562 6269 18501 6269 18439 6255 18354 6237 18310 6220 18267 6205 18196 6205 18153 6204 18055 6166 17820 6126 17670 6110 17607 6096 17484 6096 17396 6096 17309 6086 17237 6074 17237 6062 17237 6053 17192 6053 17138 6053 17083 6043 17028 6031 17014 6019 17000 6010 16911 6010 16816 6010 16721 5995 16608 5978 16565 5960 16522 5946 16446 5945 16397 5945 16348 5935 16297 5923 16283 5911 16269 5901 16167 5901 16056 5901 15914 5892 15847 5869 15831 5848 15816 5837 15753 5837 15650 5837 15563 5827 15492 5815 15492 5803 15492 5793 15416 5793 15323 5793 15152 5735 14842 5703 14842 5693 14842 5685 14754 5685 14647 5685 14540 5677 14435 5666 14414 5655 14393 5641 14330 5636 14274 5631 14218 5625 15689 5624 17543 5621 20145 5614 20939 5594 21024 5538 21249 5310 21325 5208 21151 5170 21086 5167 21018 5167 20277 5167 19786 5158 19465 5145 19449 5132 19434 5124 19079 5124 18521 5124 17995 5115 17602 5103 17579 5090 17556 5079 16912 5076 15981 5071 14779 5063 14419 5043 14406 5024 14394 5014 14281 5012 14057 5010 13875 5004 13799 5000 13888 4995 13978 4982 14068 4971 14089 4960 14110 4951 14196 4951 14280 4951 14363 4941 14443 4929 14457 4917 14470 4908 14570 4908 14677 4908 14802 4896 14891 4875 14923 4857 14952 4843 15041 4843 15129 4843 15214 4833 15295 4821 15309 4809 15323 4800 15443 4800 15575 4800 15708 4790 15816 4778 15816 4766 15816 4751 15890 4743 15980 4735 16069 4721 16153 4710 16165 4700 16177 4691 16285 4691 16405 4691 16525 4682 16635 4670 16648 4658 16662 4648 16752 4648 16849 4648 16950 4635 17044 4618 17071 4601 17098 4582 17205 4576 17310 4550 17724 4534 17867 4513 17893 4500 17908 4486 18022 4480 18147 4475 18271 4462 18374 4451 18374 4441 18374 4432 18446 4432 18533 4432 18621 4422 18705 4411 18719 4399 18732 4389 18829 4388 18934 4388 19039 4373 19160 4356 19203 4338 19247 4324 19351 4324 19434 4324 19518 4314 19598 4303 19612 4291 19625 4281 19717 4281 19814 4281 19912 4271 20004 4259 20017 4247 20031 4238 20122 4238 20218 4238 20337 4227 20402 4205 20418 4182 20434 4173 20501 4173 20646 4173 20864 4148 20978 4070 21122 3978 21292 3806 21277 3714 21092 3673 21009 3662 20749 3698 20707 3709 20694 3719 20558 3719 20405 3719 20196 3727 20122 3752 20104 3773 20089 3784 20026 3784 19920 3784 19831 3794 19747 3806 19733 3817 19720 3827 19629 3827 19533 3827 19436 3842 19305 3859 19241 3877 19177 3892 19057 3892 18975 3892 18892 3902 18814 3914 18800 3926 18786 3935 18684 3935 18574 3935 18464 3945 18374 3957 18374 3969 18374 3978 18275 3978 18155 3978 18017 3990 17920 4009 17890 4026 17864 4045 17756 4051 17651 4084 17143 4094 17049 4122 16974 4138 16930 4151 16798 4151 16680 4151 16562 4161 16466 4173 16466 4185 16466 4195 16394 4195 16306 4195 16218 4204 16135 4216 16121 4228 16107 4238 16004 4238 15892 4238 15765 4250 15666 4270 15628 4289 15592 4303 15493 4303 15390 4303 15292 4312 15201 4324 15187 4336 15173 4346 15076 4346 14970 4346 14864 4357 14755 4372 14728 4386 14701 4396 14618 4393 14543 4390 14461 4401 14387 4421 14356 4442 14323 4454 14234 4454 14107 4454 13998 4464 13909 4475 13909 4487 13909 4497 13813 4498 13695 4498 13573 4512 13449 4530 13404 4548 13360 4562 13247 4562 13152 4562 13057 4572 12969 4583 12955 4595 12941 4605 12858 4605 12770 4605 12682 4615 12610 4627 12610 4640 12610 4648 12454 4648 12224 4648 11998 4657 11838 4670 11838 4681 11838 4705 11775 4722 11697 4740 11618 4779 11533 4809 11507 4867 11457 4878 11413 4843 11372 4831 11358 4821 11278 4821 11193 4821 11009 4814 10992 4745 11017 4712 11029 4691 11064 4691 11109 4691 11222 4584 11398 4424 11549 4344 11624 4267 11707 4253 11733 4165 11893 4048 11974 3879 11992 3749 12006 3675 12037 3587 12117 3478 12218 3470 12234 3465 12386 3461 12476 3445 12604 3429 12671 3413 12738 3391 12847 3381 12914 3367 13004 3334 13063 3254 13140 L 3147 13244 3140 13703 C 3136 14062 3142 14183 3167 14257 3214 14390 3214 15054 3168 15126 3150 15154 3136 15237 3136 15312 3136 15386 3126 15458 3114 15471 3102 15485 3093 15650 3093 15837 3093 16024 3083 16188 3071 16202 3059 16216 3049 16361 3049 16524 3049 16739 3040 16835 3017 16872 2995 16906 2985 16998 2985 17158 2985 17288 2975 17406 2963 17420 2951 17433 2941 17521 2941 17615 2940 17708 2926 17820 2908 17864 2883 17926 2877 18092 2877 18664 2877 19464 2872 19437 3028 19484 3192 19533 3338 19736 3395 19997 3410 20064 3430 20119 3441 20119 3451 20119 3460 20219 3460 20342 3460 20465 3470 20565 3482 20565 3512 20565 3509 20711 3476 20817 3397 21075 3225 21215 2987 21215 2866 21215 2827 21230 2796 21292 2775 21334 2719 21411 2671 21463 2590 21552 2560 21558 2185 21566 1965 21570 1746 21559 1699 21540 1519 21471 1221 21323 1156 21270 1118 21240 1076 21215 1063 21215 1049 21215 1026 21197 1012 21175 998 21153 954 21087 916 21029 845 20923 818 20724 867 20667 879 20653 889 20524 889 20380 889 20233 898 20119 910 20119 922 20119 932 20029 932 19918 932 19808 922 19707 910 19693 898 19679 889 19588 889 19490 889 19392 898 19301 910 19287 922 19273 932 19209 932 19146 932 19082 946 18978 962 18915 1000 18770 1040 18530 1040 18445 1040 18409 1051 18374 1064 18365 1077 18357 1093 18264 1099 18158 1105 18052 1119 17956 1129 17944 1140 17932 1148 17851 1148 17765 1148 17678 1158 17596 1170 17582 1181 17568 1191 17442 1191 17300 1191 17122 1201 17029 1224 16993 1246 16959 1256 16867 1256 16709 1256 16551 1246 16459 1224 16425 1198 16386 1191 16274 1191 15915 1191 15653 1182 15445 1170 15431 1158 15417 1148 15289 1148 15147 1148 15004 1138 14876 1126 14862 1114 14849 1105 14676 1105 14479 1105 14242 1096 14107 1078 14080 1050 14036 924 14008 541 13958 192 13913 111 13777 111 13233 111 13071 101 12928 89 12914 76 12899 68 12549 68 12001 68 11266 62 11103 35 11053 -12 10964 -11 9340 36 9223 61 9160 68 8987 68 8367 68 7594 68 7590 121 7496 156 7434 210 7396 278 7383 334 7373 397 7348 417 7328 437 7309 620 7292 822 7292 L 1191 7292 1191 7112 C 1191 7013 1200 6921 1211 6908 1223 6895 1259 6780 1292 6652 1325 6524 1375 6381 1401 6334 1428 6287 1450 6218 1450 6182 1450 6145 1458 6115 1468 6115 1477 6115 1524 6045 1570 5958 1664 5786 1727 5724 1967 5569 2184 5429 2536 5420 2696 5551 2754 5597 2849 5645 2907 5657 3090 5695 3242 5908 3243 6127 3244 6191 3258 6250 3277 6264 3296 6277 3306 6314 3299 6345 3293 6377 3302 6413 3320 6426 3337 6438 3352 6471 3352 6499 3352 6527 3376 6599 3406 6659 3436 6720 3460 6813 3460 6866 3460 6919 3470 6974 3482 6988 3493 7002 3503 7066 3503 7130 3503 7194 3513 7258 3525 7272 3553 7305 3553 7861 3525 7861 3513 7861 3503 7934 3503 8023 3503 8112 3493 8185 3482 8185 3470 8185 3460 8249 3460 8327 L 3460 8469 3573 8470 C 3734 8471 3792 8536 3808 8734 3819 8871 3822 8856 3824 8631 3827 8400 3834 8357 3881 8291 3924 8230 3935 8179 3935 8040 3935 7944 3945 7854 3957 7840 3969 7827 3978 7783 3978 7743 3978 7703 3998 7638 4021 7598 4063 7526 4063 7525 4012 7449 3984 7408 3954 7374 3946 7374 3938 7374 3885 7306 3830 7223 3671 6989 3633 6797 3633 6246 3633 5969 3641 5791 3654 5791 3666 5791 3676 5754 3676 5709 3676 5665 3686 5628 3698 5628 3709 5628 3719 5592 3719 5547 3719 5502 3731 5466 3746 5466 3761 5466 3802 5402 3836 5324 3906 5168 4032 5039 4157 4997 4202 4982 4244 4953 4250 4934 4270 4873 4527 4894 4639 4966 4697 5003 4779 5071 4821 5117 4909 5216 5059 5487 5059 5550 5059 5574 5072 5618 5088 5649 5113 5696 5122 5687 5148 5595 5222 5323 5418 5073 5631 4978 5881 4867 5987 4888 6242 5104 6345 5192 6506 5474 6506 5567 6506 5601 6516 5628 6528 5628 6540 5628 6550 5665 6550 5709 6550 5754 6559 5791 6571 5791 6584 5791 6593 5973 6593 6257 6593 6541 6584 6724 6571 6724 6559 6724 6550 6761 6550 6806 6550 6974 6455 7179 6282 7389 L 6220 7464 6287 7564 C 6340 7641 6355 7695 6355 7803 L 6355 7942 6486 7942 C 6624 7942 6736 8008 6785 8118 6829 8218 6874 8202 7057 8023 7149 7934 7237 7861 7254 7861 7271 7861 7284 7845 7284 7825 7284 7774 7578 7536 7642 7536 7713 7536 7859 7676 7876 7761 7883 7797 7889 7886 7889 7959 L 7889 8092 7996 8040 C 8055 8011 8135 7962 8175 7931 8264 7860 8462 7738 8523 7716 8567 7701 8629 7654 8715 7572 8736 7552 8768 7536 8786 7536 8804 7536 8913 7463 9029 7374 9145 7284 9253 7211 9269 7211 9285 7211 9329 7187 9366 7157 9404 7127 9493 7068 9564 7027 9635 6986 9703 6940 9715 6924 9727 6909 9770 6882 9812 6866 9853 6849 9901 6822 9920 6805 9938 6789 10050 6717 10169 6646 10288 6575 10404 6502 10428 6484 10452 6465 10549 6404 10644 6346 10827 6236 10879 6203 11238 5970 11363 5889 11499 5808 11541 5789 11582 5771 11699 5698 11800 5627 11901 5557 12021 5482 12066 5462 12111 5441 12164 5409 12184 5390 12272 5310 12650 5084 12798 5023 12841 5005 12929 4954 12992 4909 13056 4864 13239 4750 13399 4655 13559 4561 13715 4465 13745 4443 13774 4421 13901 4340 14026 4264 14150 4188 14272 4109 14296 4089 14319 4069 14358 4043 14382 4033 14552 3958 14778 3829 14814 3785 14838 3757 14901 3720 14954 3705 15007 3689 15060 3660 15073 3640 15086 3620 15125 3594 15160 3582 15195 3570 15272 3525 15332 3483 15392 3440 15504 3374 15581 3336 15659 3298 15785 3223 15863 3169 15940 3115 16017 3071 16032 3071 16048 3071 16092 3046 16129 3015 16166 2985 16260 2928 16338 2890 16415 2851 16536 2784 16608 2739 16679 2695 16774 2642 16819 2621 16864 2600 16917 2566 16938 2546 17005 2480 17387 2251 17558 2174 17606 2153 17693 2102 17753 2060 17812 2019 17992 1909 18153 1816 18313 1723 18489 1620 18544 1588 18599 1555 18656 1529 18671 1529 18685 1529 18728 1503 18765 1472 18866 1388 18917 1351 18941 1345 19027 1321 19139 1269 19157 1245 19169 1229 19210 1204 19247 1191 19285 1177 19358 1132 19410 1089 19461 1046 19566 980 19643 942 19850 840 20213 628 20238 594 20249 578 20307 552 20365 536 20423 520 20486 491 20505 471 20551 423 20844 247 20940 209 20981 193 21088 135 21177 80 21356 -30 21478 -27 21546 90 Z N"><draw:equation draw:name="f0" draw:formula="logwidth/2"/><draw:equation draw:name="f1" draw:formula="logheight/2"/><draw:equation draw:name="f2" draw:formula="logwidth"/><draw:equation draw:name="f3" draw:formula="logheight"/></draw:enhanced-geometry></draw:custom-shape></text:p>
      <text:p text:style-name="P15">Pla R*: la repressió esdevé arquitectura</text:p>
      <text:p text:style-name="P13">El resultat va ser el Pla R*, llançat durant l'octubre de 2005: una xarxa de "comunicació resistent". En comptes de concentrar els serveis d'A/I en una màquina, el col·lectiu va distribuir dades i funcions encriptades a servidors de diversos països. Les màquines de cara al públic es podien substituir. Els serveis es podien traslladar quan el maquinari fos confiscat o quan una entitat proveïdora es tornés hostil. La pèrdua d'un dels nodes ja no exposava o silenciava tota la comunitat. R* significa replicar, redundància, resistència i qualsevol altra paraula que comenci per R. La seva arquitectura va ser concebuda no només per sobreviure a una caiguda elèctrica, sinó per resistir un atac polític. A/I ja va avisar que no podia garantir una seguretat perfecta: Al contrari, sempre avisava a lis usuariais que no confiessin la seva seguretat cegament a cap entitat, incloent-hi A/I. Minimitzaven els registres i tota informació que permeti identificació, perquè la informació que no existeix no pot ser confiscada. Animava a lis ususariais a encriptar les seves comunicacions perquè inclús l'arquitectura de servidor més forta mai pot compensar una pràctica individual insegura.</text:p>
      <text:p text:style-name="P26">El col·lectiu va transformar així una operació d'infiltració secreta en una lliçó d'infraestructura.</text:p>
      <text:p text:style-name="P27">La repressió esdevé arquitectura.</text:p>
      <text:p text:style-name="P28"><draw:frame draw:style-name="fr2" draw:name="Imatge4" text:anchor-type="paragraph" svg:width="9.234cm" svg:height="13.811cm" draw:z-index="12"><draw:image xlink:href="Pictures/10000001000002AB00000400937BF533.png" xlink:type="simple" xlink:show="embed" xlink:actuate="onLoad" draw:mime-type="image/png"/></draw:frame></text:p>
      <text:p text:style-name="P27"/>
      <text:p text:style-name="P15">El Vaticà, un videojoc satíric i Noruega</text:p>
      <text:p text:style-name="P13">La pressió seguia. El 2007, un polític italià va demanar actuar contra l'Operació: Pedopriest, un videojoc de navegador que satiritzava i criticava els esforços de l'Església catòlica per amagar els abusos sexuals comesos pels capellans. La persona que el va crear va eliminar el joc per a protegir l'allotjament. A/I va decidir allotjar-ne una còpia. Seguint les queixes d'una organització no identificada de protecció de menors, un allotjadori americà va desconnectar tot el servidor de Noblog. Després de consultar l'equip legal, l'allotjament va concloure que aquesta sàtira era legal als Estats Units i va restaurar la màquina. El Pla R* va permetre que el material en disputa estigués accessible a la resta del món, evitant una interrupció major. En aquells moments, A/I ja era un refugi important de les xarxes socials, que ja estaven emergent. Noblogs permetia publicar de manera independent sense publicitat, mineria de dades o exigir que la gent hagués de vincular les seves identitats legals a tot el que diguessin.</text:p>
      <text:p text:style-name="P29">Entre les persones que l'utilitzaven hi havia organitzacions de moviments socials, escriptoris, dissidents, artistes i ONG treballant a territoris perillosos. El 2008 A/I va rebre el premi italià Winston Smith d'"Heroi de la privadesa" per crear infraestructura de comunicacions lliure que resistia a la censura tot i els pocs recursos dels quals disposava, els atacs tècnics i els diversos processos judicials. El 6 de novembre de 2010, la policia de Noruega va copiar un dels disc dur d'un servidor d'A/I per ordre d'Itàlia. La investigació havia començat arran d'amenaces i grafitis antifeixistes dirigits a lis membres de l'organització neofeixista Casa Pound. Les autoritats buscaven informació sobre un compte de correu en concret. A/I ja havia explicat que no tenia ni les identitats ni els registres d'activitats dels comptes, però la investigació volia comprovar si era veritat.</text:p>
      <text:p text:style-name="P13">Milers de comptes van ser copiats en aquest procés.</text:p>
      <text:p text:style-name="P18">Gràcies al Pla R* es van poder restaurar els serveis des d'un altre lloc en aproximadament dues hores. Al cap de 24 hores, tota la xarxa operava amb normalitat. Els discs durs confiscats estaven encriptats, així que no oferien cap informació rellevant. L'operació va esdevenir un gran escàndol públic a Noruega. Organitzacions legals, de periodisme i de tecnologia es preguntaven per què la policia noruega havia copiat les comunicacions privades de milers de persones com a resposta d'una sol·licitud estrangera altament inadequada. La investigació italiana va ser presumptament abandonada. Mentre que altres organitzacions haguessin interpretat aquests intents d'incursió com una prova que era impossible, A/I va entendre que confirmava que el projecte era necessari. La seva història està documentada al llibre col·lectiu +KAOS: Ten Years of Hacking and Media Activism i a la història del col·lectiu a la web.</text:p>
      <text:p text:style-name="P14"><draw:frame draw:style-name="fr2" draw:name="Imatge5" text:anchor-type="paragraph" svg:width="4.168cm" svg:height="3.685cm" draw:z-index="13"><draw:image xlink:href="Pictures/10000001000000E0000000C62B609B61.png" xlink:type="simple" xlink:show="embed" xlink:actuate="onLoad" draw:mime-type="image/png"/></draw:frame></text:p>
      <text:p text:style-name="P18"/>
      <text:p text:style-name="P15"><draw:frame draw:style-name="fr6" draw:name="Imatge7" text:anchor-type="paragraph" svg:x="10.428cm" svg:y="-1.27cm" svg:width="7.772cm" svg:height="16.295cm" draw:z-index="14"><draw:image xlink:href="Pictures/100362E7000030C0000066374AC64CB1.svg" xlink:type="simple" xlink:show="embed" xlink:actuate="onLoad" draw:mime-type="image/svg+xml"/><draw:image xlink:href="Pictures/10000001000001D8000003DD062EB14A.png" xlink:type="simple" xlink:show="embed" xlink:actuate="onLoad" draw:mime-type="image/png"/><draw:contour-polygon svg:width="12.295cm" svg:height="26.035cm" svg:viewBox="0 0 12295 26035" draw:points="26,26 26,52 26,79 79,105 132,132 211,158 211,185 237,211 317,238 343,264 343,291 396,317 449,343 502,370 502,396 528,423 555,449 608,476 608,502 634,529 634,555 661,582 661,608 713,634 740,661 766,687 766,714 766,740 819,767 846,793 846,820 846,846 872,873 872,899 872,926 925,952 925,978 951,1005 951,1031 951,1058 951,1084 978,1111 978,1137 978,1164 978,1190 978,1217 978,1243 978,1269 1031,1296 1031,1322 1031,1349 1031,1375 1031,1402 1031,1428 1031,1455 1031,1481 1031,1508 1031,1534 1031,1561 1031,1587 1031,1613 1031,1640 1031,1666 1031,1693 1031,1719 1031,1746 1031,1772 1031,1799 1031,1825 1031,1852 1031,1878 1031,1904 1031,1931 1031,1957 1031,1984 1031,2010 1031,2037 1031,2063 978,2090 978,2116 978,2143 978,2169 978,2196 951,2222 951,2248 951,2275 951,2301 925,2328 925,2354 925,2381 872,2407 872,2434 846,2460 846,2487 846,2513 819,2539 819,2566 819,2592 766,2619 740,2645 713,2672 713,2698 634,2725 608,2751 608,2778 608,2804 608,2831 634,2857 634,2883 713,2910 713,2936 846,2963 925,2989 951,3016 951,3042 1004,3069 1057,3095 1084,3122 1084,3148 1136,3174 1163,3201 1163,3227 1163,3254 1189,3280 1242,3307 1269,3333 1269,3360 1269,3386 1295,3413 1295,3439 1295,3466 1348,3492 1348,3518 1374,3545 1374,3571 1374,3598 1374,3624 1374,3651 1374,3677 1374,3704 1401,3730 1401,3757 1401,3783 1401,3809 1401,3836 1401,3862 1401,3889 1401,3915 1401,3942 1401,3968 1374,3995 1374,4021 1374,4048 1374,4074 1348,4100 1348,4127 1295,4153 1295,4180 1269,4206 1163,4233 1163,4259 1163,4286 1163,4312 1189,4339 1269,4365 1348,4392 1348,4418 1401,4444 1480,4471 1507,4497 1533,4524 1586,4550 1612,4577 1692,4603 1692,4630 1718,4656 1771,4683 1797,4709 1797,4735 1824,4762 1877,4788 1903,4815 1903,4841 1930,4868 1983,4894 2009,4921 2009,4947 2035,4974 2088,5000 2088,5027 2088,5053 2115,5079 2141,5106 2141,5132 2141,5159 2194,5185 2221,5212 2221,5238 2221,5265 2247,5291 2247,5318 2300,5344 2300,5370 2300,5397 2326,5423 2326,5450 2326,5476 2326,5503 2353,5529 2353,5556 2353,5582 2353,5609 2406,5635 2406,5662 2406,5688 2406,5714 2406,5741 2432,5767 2432,5794 2432,5820 2432,5847 2432,5873 2432,5900 2432,5926 2432,5953 2432,5979 2432,6005 2432,6032 2432,6058 2432,6085 2432,6111 2432,6138 2432,6164 2432,6191 2432,6217 2406,6244 2406,6270 2406,6297 2406,6323 2406,6349 2406,6376 2406,6402 2353,6429 2353,6455 2353,6482 2353,6508 2326,6535 2326,6561 2300,6588 2300,6614 2300,6640 2300,6667 2247,6693 2247,6720 2247,6746 2221,6773 2221,6799 2221,6826 2194,6852 2141,6879 2141,6905 2141,6932 2115,6958 2088,6984 2088,7011 2088,7037 2035,7064 2009,7090 1983,7117 1983,7143 1930,7170 1401,7196 1401,7223 1401,7249 1401,7275 1401,7302 1454,7328 1480,7355 1480,7381 1507,7408 1560,7434 1586,7461 1586,7487 1612,7514 1665,7540 1692,7566 1692,7593 1718,7619 1718,7646 1771,7672 1771,7699 1797,7725 1797,7752 1824,7778 1824,7805 1824,7831 1824,7858 1877,7884 1877,7910 1877,7937 1877,7963 1877,7990 1877,8016 1903,8043 1903,8069 1903,8096 1903,8122 1903,8149 1903,8175 1903,8201 1903,8228 1903,8254 1877,8281 1877,8307 1877,8334 1877,8360 1850,8387 1824,8413 1824,8440 1824,8466 1797,8493 1797,8519 1797,8545 1771,8572 1745,8598 1718,8625 1718,8651 1692,8678 1665,8704 1665,8731 1665,8757 1665,8784 1665,8810 2538,8836 2538,8863 2564,8889 2644,8916 2670,8942 2670,8969 2723,8995 2749,9022 2776,9048 2802,9075 2829,9101 2855,9128 2882,9154 2882,9180 2934,9207 2961,9233 2987,9260 2987,9286 2987,9313 3040,9339 3067,9366 3067,9392 3067,9419 3093,9445 3146,9471 3146,9498 3146,9524 3172,9551 3172,9577 3172,9604 3172,9630 3199,9657 3199,9683 3199,9710 3199,9736 3199,9763 3252,9789 3252,9815 3252,9842 3252,9868 3252,9895 3252,9921 3252,9948 3252,9974 3252,10001 3252,10027 3278,10054 3278,10080 3278,10106 3278,10133 3278,10159 3278,10186 3278,10212 3278,10239 3252,10265 3252,10292 3252,10318 3252,10345 3252,10371 3252,10398 3252,10424 3252,10450 3252,10477 3199,10503 3199,10530 3199,10556 3199,10583 3199,10609 3199,10636 3172,10662 3172,10689 3146,10715 3146,10741 3146,10768 3093,10794 3093,10821 3093,10847 3067,10874 3040,10900 3014,10927 2987,10953 2987,10980 2961,11006 2934,11033 2934,11059 2882,11085 2855,11112 2829,11138 2829,11165 2776,11191 2749,11218 2723,11244 2723,11271 2723,11297 2723,11324 2749,11350 2776,11376 2802,11403 2855,11429 2882,11456 2934,11482 2934,11509 2961,11535 2987,11562 3040,11588 3040,11615 3040,11641 3067,11667 3067,11694 3067,11720 3067,11747 3093,11773 3093,11800 3093,11826 3146,11853 3357,11879 3569,11906 3569,11932 3622,11959 3701,11985 3781,12011 3781,12038 3807,12064 3833,12091 3886,12117 3886,12144 3913,12170 3939,12197 3939,12223 3966,12250 3992,12276 4018,12302 4018,12329 4018,12355 4045,12382 4045,12408 4098,12435 4098,12461 4098,12488 4098,12514 4098,12541 4098,12567 4124,12594 4098,12620 4098,12646 4098,12673 4098,12699 4045,12726 4045,12752 4045,12779 4045,12805 4045,12832 4045,12858 4045,12885 4018,12911 3992,12937 3992,12964 3992,12990 3939,13017 3939,13043 4970,13070 4970,13096 4997,13123 5076,13149 5103,13176 5103,13202 5155,13229 5182,13255 5208,13281 5208,13308 5235,13334 5261,13361 5288,13387 5288,13414 5288,13440 5314,13467 5367,13493 5367,13520 5367,13546 5393,13572 5393,13599 5393,13625 5393,13652 5420,13678 5420,13705 5420,13731 5420,13758 5473,13784 5473,13811 5473,13837 5473,13864 5473,13890 5473,13916 5473,13943 5473,13969 5473,13996 5473,14022 5473,14049 5473,14075 5473,14102 5473,14128 5473,14155 5473,14181 5473,14207 5473,14234 5420,14260 5420,14287 5393,14313 5393,14340 5367,14366 5367,14393 5314,14419 5314,14446 5314,14472 5288,14499 5261,14525 5261,14551 5235,14578 5208,14604 5208,14631 5208,14657 5208,14684 5261,14710 5314,14737 5393,14763 5393,14790 5420,14816 5473,14842 5499,14869 5499,14895 5526,14922 5526,14948 5526,14975 5552,15001 5578,15028 5578,15054 5578,15081 5578,15107 5578,15133 5578,15160 5578,15186 5578,15213 5526,15239 5526,15266 5526,15292 5499,15319 5473,15345 5420,15372 5420,15398 5393,15425 5314,15451 5155,15477 5155,15504 5155,15530 5155,15557 5182,15583 5182,15610 5208,15636 5208,15663 5261,15689 5261,15716 5261,15742 5261,15768 5288,15795 5288,15821 5288,15848 5288,15874 5288,15901 5288,15927 5288,15954 5288,15980 5288,16007 5526,16033 5552,16060 5631,16086 5711,16112 5790,16139 5790,16165 5843,16192 5896,16218 5949,16245 5949,16271 6002,16298 6028,16324 6054,16351 6081,16377 6107,16403 6134,16430 6160,16456 6160,16483 6213,16509 6240,16536 6266,16562 6266,16589 6266,16615 6319,16642 6319,16668 6319,16695 6345,16721 6345,16747 6372,16774 6372,16800 6372,16827 6372,16853 6425,16880 6425,16906 6425,16933 6425,16959 6425,16986 6425,17012 6451,17038 6451,17065 6451,17091 6451,17118 6451,17144 6451,17171 6451,17197 6451,17224 6451,17250 6451,17277 6451,17303 6451,17330 6451,17356 6451,17382 6477,17409 6477,17435 6477,17462 6477,17488 6477,17515 6477,17541 6477,17568 6477,17594 6477,17621 6477,17647 6477,17673 6477,17700 6477,17726 6477,17753 6477,17779 6477,17806 6477,17832 6477,17859 6477,17885 6477,17912 6477,17938 6477,17965 6477,17991 6477,18017 6477,18044 6477,18070 6477,18097 6477,18123 6477,18150 6504,18176 6530,18203 6530,18229 6530,18256 6530,18282 6530,18308 6530,18335 6530,18361 6530,18388 6557,18414 6557,18441 6557,18467 6557,18494 6557,18520 6583,18547 6583,18573 6583,18600 6583,18626 6636,18652 6636,18679 6636,18705 6663,18732 6663,18758 6689,18785 6689,18811 6689,18838 6742,18864 6742,18891 6742,18917 6768,18943 6795,18970 6848,18996 6848,19023 6848,19049 6874,19076 6901,19102 6901,19129 6953,19155 6980,19182 7006,19208 7006,19234 7059,19261 7086,19287 7112,19314 7112,19340 7165,19367 7165,19393 7191,19420 7191,19446 7218,19473 7218,19499 7271,19526 7271,19552 7271,19578 7297,19605 7297,19631 7297,19658 7297,19684 7297,19711 7297,19737 7297,19764 7297,19790 7297,19817 7297,19843 7297,19869 7297,19896 7324,19922 7324,19949 7324,19975 7324,20002 7324,20028 7324,20055 7324,20081 7324,20108 7324,20134 7324,20161 7324,20187 7324,20213 7376,20240 7376,20266 7376,20293 7376,20319 7376,20346 7376,20372 7376,20399 7376,20425 7376,20452 7403,20478 7403,20504 7403,20531 7403,20557 7403,20584 7403,20610 7403,20637 7429,20663 7429,20690 7429,20716 7429,20743 7429,20769 7429,20796 7456,20822 7482,20848 7482,20875 7482,20901 7482,20928 7482,20954 7509,20981 7509,21007 7509,21034 7509,21060 7509,21087 7509,21113 7509,21139 7535,21166 7535,21192 7535,21219 7535,21245 7535,21272 7535,21298 7535,21325 7535,21351 7562,21378 7588,21404 7588,21431 7562,21457 7535,21483 7535,21510 7535,21536 7535,21563 7562,21589 7588,21616 7588,21642 7588,21669 7588,21695 7614,21722 7614,21748 7614,21774 7641,21801 7641,21827 7694,21854 7694,21880 7694,21907 7720,21933 7747,21960 7747,21986 7800,22013 7800,22039 7826,22066 7826,22092 7852,22118 7879,22145 7905,22171 7905,22198 7932,22224 7958,22251 8011,22277 8011,22304 8037,22330 8064,22357 8117,22383 8117,22409 8143,22436 8170,22462 8223,22489 8223,22515 8249,22542 8275,22568 8355,22595 8355,22621 8381,22648 8434,22674 8461,22700 8461,22727 8513,22753 8566,22780 8593,22806 8593,22833 8646,22859 8672,22886 8698,22912 8725,22939 8778,22965 8804,22992 8857,23018 8857,23044 8884,23071 8910,23097 8963,23124 8963,23150 8989,23177 9016,23203 9069,23230 9069,23256 9069,23283 9095,23309 9122,23335 9122,23362 9122,23388 9174,23415 9174,23441 9174,23468 9174,23494 9174,23521 9174,23547 9174,23574 9201,23600 9201,23627 9227,23653 9254,23679 9280,23706 9307,23732 9386,23759 9386,23785 9412,23812 9465,23838 9518,23865 9518,23891 9597,23918 9650,23944 9730,23970 9730,23997 10126,24023 10153,24050 10179,24076 10206,24103 10232,24129 10232,24156 10232,24182 10232,24209 10232,24235 10258,24262 10258,24288 10258,24314 10258,24341 10258,24367 10258,24394 10258,24420 10285,24447 10285,24473 10311,24500 10311,24526 10338,24553 10338,24579 10364,24605 10364,24632 10364,24658 10391,24685 10417,24711 10417,24738 10444,24764 10470,24791 10470,24817 10470,24844 10496,24870 10549,24897 10549,24923 10549,24949 10576,24976 10602,25002 10629,25029 10629,25055 10655,25082 10682,25108 10708,25135 10708,25161 10761,25188 10761,25214 10787,25240 10787,25267 10814,25293 10867,25320 10893,25346 10893,25373 10920,25399 10972,25426 10999,25452 10999,25479 10999,25505 11052,25532 11078,25558 11078,25584 11105,25611 11131,25637 11184,25664 11184,25690 11210,25717 11210,25743 11237,25770 11263,25796 11290,25823 11316,25849 11316,25875 11343,25902 11369,25928 11422,25955 11739,25981 11739,26008 11792,26034 11818,26061 11924,26061 11924,26034 11951,26008 11951,25981 11951,25955 11951,25928 11924,25902 11924,25875 11924,25849 11924,25823 11924,25796 11924,25770 11924,25743 11898,25717 11898,25690 11898,25664 11898,25637 11845,25611 11845,25584 11818,25558 11818,25532 11818,25505 11792,25479 11792,25452 11792,25426 11739,25399 11739,25373 11713,25346 11713,25320 11713,25293 11686,25267 11633,25240 11633,25214 11633,25188 11607,25161 11607,25135 11607,25108 11581,25082 11581,25055 11528,25029 11528,25002 11528,24976 11528,24949 11528,24923 11528,24897 11581,24870 11581,24844 11607,24817 11633,24791 11686,24764 11739,24738 11739,24711 11792,24685 11818,24658 11898,24632 11898,24605 11924,24579 11951,24553 12004,24526 12004,24500 12030,24473 12056,24447 12056,24420 12056,24394 12109,24367 12136,24341 12162,24314 12162,24288 12162,24262 12215,24235 12215,24209 12215,24182 12215,24156 12215,24129 12215,24103 12215,24076 12215,24050 12215,24023 12215,23997 12215,23970 12215,23944 12215,23918 12215,23891 12215,23865 12215,23838 12215,23812 12215,23785 12215,23759 12215,23732 12215,23706 12215,23679 12215,23653 12242,23627 12242,23600 12268,23574 12268,23547 12268,23521 12321,23494 12321,23468 12321,23441 12321,23415 12268,23388 12268,23362 12004,23335 12004,23309 12030,23283 12030,23256 12030,23230 12030,23203 12056,23177 12109,23150 12109,23124 12109,23097 12136,23071 12162,23044 12162,23018 12162,22992 12215,22965 12215,22939 12215,22912 12242,22886 12268,22859 12268,22833 12268,22806 12321,22780 12321,22753 12321,22727 12321,22700 12321,22674 12321,22648 12321,22621 12321,22595 12321,22568 12321,22542 12268,22515 12242,22489 12242,22462 12162,22436 12136,22409 12056,22383 12056,22357 12004,22330 11924,22304 11845,22277 11845,22251 11818,22224 11792,22198 11713,22171 11713,22145 11686,22118 11607,22092 11581,22066 11581,22039 11528,22013 11501,21986 11422,21960 11422,21933 11395,21907 11316,21880 11290,21854 11290,21827 11210,21801 11184,21774 11105,21748 11105,21722 11078,21695 10999,21669 10946,21642 10946,21616 10893,21589 10840,21563 10787,21536 10787,21510 10734,21483 10655,21457 10576,21431 10576,21404 10549,21378 10470,21351 10417,21325 10417,21298 10338,21272 10258,21245 10232,21219 10232,21192 10153,21166 10100,21139 9994,21113 9994,21087 8434,21060 8434,21034 8434,21007 8434,20981 8434,20954 8434,20928 8434,20901 8434,20875 8434,20848 8434,20822 8434,20796 8461,20769 8461,20743 8461,20716 8461,20690 8461,20663 8461,20637 8461,20610 8461,20584 8461,20557 8461,20531 8461,20504 8461,20478 8461,20452 8461,20425 8487,20399 8513,20372 8513,20346 8513,20319 8513,20293 8513,20266 8513,20240 8513,20213 8513,20187 8513,20161 8513,20134 8513,20108 8513,20081 8513,20055 8513,20028 8513,20002 8513,19975 8513,19949 8540,19922 8540,19896 8540,19869 8540,19843 8540,19817 8540,19790 8540,19764 8540,19737 8540,19711 8540,19684 8540,19658 8540,19631 8540,19605 8540,19578 8513,19552 8513,19526 8513,19499 8513,19473 8513,19446 8513,19420 8513,19393 8513,19367 8513,19340 8461,19314 8461,19287 8461,19261 8461,19234 8434,19208 8434,19182 8434,19155 8408,19129 8355,19102 8355,19076 8355,19049 8328,19023 8328,18996 8328,18970 8302,18943 8249,18917 8223,18891 8223,18864 8196,18838 8143,18811 8143,18785 8143,18758 8117,18732 8090,18705 8037,18679 8037,18652 8011,18626 8011,18600 7985,18573 7985,18547 7932,18520 7932,18494 7905,18467 7905,18441 7879,18414 7879,18388 7826,18361 7826,18335 7826,18308 7800,18282 7800,18256 7800,18229 7773,18203 7773,18176 7720,18150 7720,18123 7720,18097 7694,18070 7694,18044 7694,18017 7667,17991 7667,17965 7667,17938 7641,17912 7614,17885 7614,17859 7614,17832 7614,17806 7588,17779 7588,17753 7588,17726 7588,17700 7588,17673 7588,17647 7588,17621 7588,17594 7588,17568 7588,17541 7588,17515 7588,17488 7588,17462 7588,17435 7588,17409 7588,17382 7588,17356 7588,17330 7588,17303 7588,17277 7588,17250 7588,17224 7588,17197 7588,17171 7588,17144 7588,17118 7588,17091 7614,17065 7614,17038 7614,17012 7614,16986 7614,16959 7667,16933 7667,16906 7667,16880 7667,16853 7694,16827 7694,16800 7694,16774 7720,16747 7773,16721 7773,16695 7773,16668 7800,16642 7826,16615 7826,16589 7826,16562 7879,16536 7879,16509 7852,16483 7165,16456 7165,16430 7165,16403 7138,16377 7138,16351 7138,16324 7138,16298 7086,16271 7086,16245 7086,16218 7086,16192 7086,16165 7086,16139 7086,16112 7059,16086 7059,16060 7059,16033 7059,16007 7059,15980 7059,15954 7059,15927 7059,15901 7086,15874 7086,15848 7086,15821 7086,15795 7086,15768 7086,15742 7086,15716 7086,15689 7138,15663 7138,15636 7138,15610 7138,15583 7165,15557 7165,15530 7165,15504 7191,15477 7191,15451 7191,15425 7191,15398 7244,15372 7271,15345 7271,15319 7271,15292 7297,15266 7350,15239 7350,15213 7350,15186 7376,15160 7403,15133 7456,15107 7456,15081 7509,15054 7562,15028 7614,15001 7614,14975 7694,14948 7773,14922 7879,14895 7879,14869 7985,14842 7985,14816 7932,14790 7826,14763 7826,14737 7773,14710 7773,14684 7720,14657 7720,14631 7773,14604 7773,14578 7773,14551 7773,14525 7800,14499 7800,14472 7800,14446 7826,14419 7879,14393 7879,14366 7879,14340 7905,14313 7905,14287 7932,14260 7932,14234 7932,14207 7932,14181 7932,14155 7932,14128 7932,14102 7905,14075 7905,14049 7879,14022 7879,13996 7879,13969 7826,13943 7826,13916 7826,13890 7800,13864 7800,13837 7800,13811 7800,13784 7800,13758 7773,13731 7773,13705 7773,13678 7773,13652 7773,13625 7773,13599 7773,13572 7773,13546 7773,13520 7773,13493 7773,13467 7773,13440 7773,13414 7773,13387 7773,13361 7773,13334 7800,13308 7800,13281 7800,13255 7800,13229 7800,13202 7800,13176 7826,13149 7826,13123 7826,13096 7826,13070 7879,13043 7879,13017 7879,12990 7879,12964 7905,12937 7905,12911 7932,12885 7932,12858 7932,12832 7985,12805 7985,12779 8011,12752 8011,12726 8037,12699 8037,12673 8037,12646 8090,12620 8117,12594 8143,12567 8143,12541 8196,12514 8223,12488 8223,12461 8223,12435 8249,12408 8328,12382 8355,12355 8355,12329 8408,12302 8434,12276 8461,12250 8461,12223 8540,12197 8619,12170 8672,12144 8672,12117 8751,12091 8831,12064 9042,12038 9042,12011 9095,11985 9148,11959 9148,11932 8461,11906 8461,11879 8461,11853 8461,11826 8434,11800 8434,11773 8434,11747 8434,11720 8434,11694 8434,11667 8434,11641 8434,11615 8434,11588 8434,11562 8434,11535 8434,11509 8434,11482 8461,11456 8461,11429 8461,11403 8461,11376 8513,11350 8513,11324 8540,11297 8540,11271 8540,11244 8566,11218 8593,11191 8619,11165 8619,11138 8646,11112 8672,11085 8672,11059 8725,11033 8751,11006 8804,10980 8831,10953 8831,10927 8831,10900 8831,10874 8223,10847 8223,10821 8196,10794 8143,10768 8143,10741 8143,10715 8117,10689 8117,10662 8090,10636 8090,10609 8064,10583 8037,10556 8037,10530 8037,10503 8011,10477 8011,10450 8011,10424 8011,10398 7985,10371 7985,10345 7985,10318 7985,10292 7985,10265 7985,10239 7932,10212 7932,10186 7932,10159 7932,10133 7932,10106 7932,10080 7932,10054 7932,10027 7932,10001 7932,9974 7932,9948 7932,9921 7932,9895 7932,9868 7932,9842 7932,9815 7932,9789 7932,9763 7932,9736 7932,9710 7932,9683 7932,9657 7932,9630 7932,9604 7932,9577 7932,9551 7985,9524 7985,9498 7985,9471 7985,9445 7985,9419 8011,9392 8011,9366 8011,9339 8011,9313 8037,9286 8037,9260 8037,9233 8037,9207 8090,9180 8090,9154 8117,9128 8117,9101 8143,9075 8143,9048 8143,9022 8196,8995 8223,8969 8223,8942 8223,8916 8249,8889 8302,8863 8302,8836 8328,8810 8355,8784 8355,8757 8355,8731 8408,8704 8434,8678 8461,8651 8461,8625 8513,8598 8566,8572 8619,8545 8619,8519 8646,8493 8672,8466 8751,8440 8751,8413 8778,8387 8857,8360 8936,8334 8936,8307 8989,8281 9095,8254 9201,8228 9201,8201 9360,8175 9492,8149 9624,8122 9624,8096 9677,8069 9677,8043 9677,8016 9677,7990 9650,7963 9624,7937 9597,7910 9571,7884 9571,7858 9571,7831 9571,7805 9571,7778 9571,7752 9571,7725 9571,7699 9571,7672 9571,7646 9571,7619 9571,7593 9571,7566 9597,7540 9597,7514 9597,7487 9597,7461 9624,7434 9677,7408 9677,7381 9677,7355 9703,7328 9730,7302 9783,7275 9783,7249 9809,7223 9835,7196 9915,7170 9915,7143 9994,7117 10047,7090 10047,7064 10047,7037 10047,7011 10047,6984 10047,6958 10021,6932 10021,6905 10021,6879 9994,6852 9994,6826 9994,6799 9994,6773 9941,6746 9941,6720 9941,6693 9941,6667 9941,6640 9915,6614 9915,6588 9915,6561 9915,6535 9915,6508 9915,6482 9915,6455 9888,6429 9888,6402 9888,6376 9888,6349 9888,6323 9888,6297 9888,6270 9888,6244 9888,6217 9888,6191 9888,6164 9888,6138 9888,6111 9888,6085 9888,6058 9888,6032 9888,6005 9888,5979 9915,5953 9915,5926 9915,5900 9915,5873 9915,5847 9941,5820 9941,5794 9941,5767 9941,5741 9968,5714 9994,5688 9994,5662 9994,5635 10021,5609 10021,5582 10021,5556 10047,5529 10047,5503 10100,5476 10100,5450 10126,5423 10126,5397 10153,5370 10153,5344 10206,5318 10206,5291 10232,5265 10232,5238 10258,5212 10311,5185 10338,5159 10338,5132 10364,5106 10417,5079 10444,5053 10444,5027 10470,5000 10549,4974 10576,4947 10576,4921 10629,4894 10682,4868 10761,4841 10761,4815 10787,4788 10867,4762 10946,4735 10946,4709 10999,4683 11105,4656 11263,4630 11263,4603 12056,4577 12056,4550 12056,4524 11686,4497 11713,4471 11713,4444 11713,4418 11713,4392 11713,4365 11713,4339 11713,4312 11713,4286 11739,4259 11739,4233 11739,4206 11739,4180 11792,4153 11792,4127 11818,4100 11818,4074 11845,4048 11845,4021 11898,3995 11898,3968 11924,3942 11951,3915 12004,3889 12004,3862 12030,3836 12109,3809 12136,3783 12136,3757 12215,3730 12242,3704 12242,3677 12242,3651 12242,3624 12215,3598 12162,3571 12136,3545 12136,3518 12109,3492 12056,3466 12030,3439 12030,3413 12004,3386 11951,3360 11951,3333 11951,3307 11924,3280 11898,3254 11845,3227 11845,3201 11818,3174 11792,3148 11739,3122 11739,3095 11739,3069 11713,3042 11686,3016 11686,2989 11686,2963 11633,2936 11633,2910 11633,2883 11607,2857 11607,2831 11581,2804 11581,2778 11581,2751 11528,2725 11528,2698 11528,2672 11501,2645 11501,2619 11501,2592 11501,2566 11475,2539 11475,2513 11475,2487 11475,2460 11422,2434 11422,2407 11422,2381 11422,2354 11422,2328 11395,2301 11395,2275 11395,2248 11395,2222 11395,2196 11395,2169 11395,2143 11369,2116 11369,2090 11369,2063 11369,2037 11369,2010 11369,1984 11369,1957 11369,1931 11369,1904 11369,1878 11369,1852 11369,1825 11369,1799 11369,1772 11369,1746 11369,1719 11369,1693 11369,1666 11369,1640 11369,1613 11369,1587 11369,1561 11369,1534 11369,1508 11395,1481 11395,1455 11395,1428 11395,1402 11395,1375 11395,1349 11395,1322 11395,1296 11422,1269 11422,1243 11422,1217 11422,1190 11422,1164 11475,1137 11475,1111 11475,1084 11475,1058 11501,1031 11501,1005 11501,978 11501,952 11528,926 11528,899 11528,873 11581,846 11581,820 11581,793 11581,767 11607,740 11607,714 11607,687 11633,661 11633,634 11686,608 11686,582 11713,555 11713,529 11739,502 11739,476 11792,449 11792,423 11818,396 11818,370 11845,343 11898,317 11924,291 11924,264 11924,238 11951,211 12004,185 12004,158 12030,132 12056,105 12056,79 12056,52 12056,26" draw:recreate-on-edit="true"/></draw:frame>26 d'agost de 2026<text:span text:style-name="T18"> </text:span></text:p>
      <text:p text:style-name="P30">Aquest atac és molt diferent. El 26 d'agost el Departament d'Estat dels Estats Units d'Amèrica va titllar Autistici/Inventati com a Specially Designated Global Terrorists (Terroristes Globals Especialment Designats). Al mateix temps, l’Oficina de Control d’Actius Estrangers del Tresor estatunidenc (OFAC per les sigles en anglès) va afegir A/I a la llista de Nacions Especialment Designades i Persones Bloquejades (llista SDN, per les seves sigles en anglès) sota l'ordre executiva 13224. Això no és simplement una declaració de condemna del govern, sinó que activa un dels sistemes d'exclusió econòmica més potent mundialment. Els Estats Units al·leguen que A/I proveeix arquitectura digital especialitzada, comunicacions encriptades i allotjament a grups antifeixistes i altres moviments radicals, incloent-hi organitzacions ja condemnades pels EUA.</text:p>
      <text:p text:style-name="P30">Les declaracions del Tresor assenyalen els serveis que proporciona A/I: llocs web allotjats a l'estranger, correu electrònic encriptat, xat, conferències de vídeo i l'arquitectura digital que suporta Noblogs. Descriu la política antifeixista i antimilitarista d'A/I, la seva pràctica de seleccionar projectes compatibles amb aquestes polítiques i la seva provisió d'infraestructures utilitzades pel PKK. El Tresor passa a considerar el subministrament d'aquesta infraestructura com a suport material o tecnològic per al terrorisme. (comunicat del Tresor dels Estats Units). El Departament d'Estat, en canvi, va més enllà i presenta atacs, comunicats i publicacions afirmant que van passar gràcies a la infraestructura d'A/I. Els seus exemples inclouen el presumpte sabotatge ferroviari i de canonades a Europa, els atacs a la infraestructura energètica, Rose City Antifa, la resistència al centre de formació policial proposat per Atlanta, Jane's Revenge i les publicacions que porten declaracions atribuïdes a organitzacions armades. Les declaracions del govern no mostren que A/I planifiqués aquestes accions, en seleccionés els objectius, ni en transferís armes, ni dirigissin els grups citats o fossin autoris del material allotjat als seus sistemes. No aconsegueixen establir si A/I es va assabentar d'algun acte en particular o si n'hagués pogut saber res abans que es produís.</text:p>
      <text:p text:style-name="P31">Aquestes declaracions intenten apuntalar algunes idees que poden tenir conseqüències molt greus:</text:p>
      <text:p text:style-name="P32">Construir infraestructura de comunicació per a moviments radicals ja es podria considerar terrorisme. </text:p>
      <text:p text:style-name="P32">Aquesta idea es carrega diverses distincions importants, com ara entre una entitat proveïdora i una usuària; entre l'afinitat política i el control operatiu; entre protegir la privacitat i ocultar un <text:soft-page-break/>crim; entre mantenir una plataforma de publicació i tenir l'autoria de tot el que es publica a través d'aquesta. A/I mai ha declarat ser políticament neutral. Construeix infraestructura precisament perquè els moviments radicals necessiten algun lloc per parlar, publicar i organitzar-se més enllà de l'estat i les corporacions. Els Estats Units utilitzen aquesta finalitat com una evidència contra el col·lectiu. </text:p>
      <text:p text:style-name="P33"><draw:frame draw:style-name="fr2" draw:name="Imatge8" text:anchor-type="paragraph" svg:width="11.298cm" svg:height="22.331cm" draw:z-index="15"><draw:image xlink:href="Pictures/10000001000001AB0000034C30227C4C.png" xlink:type="simple" xlink:show="embed" xlink:actuate="onLoad" draw:mime-type="image/png"/></draw:frame></text:p>
      <text:p text:style-name="P34"/>
      <text:p text:style-name="P35"/>
      <text:p text:style-name="P15">Què passa el 25 de setembre</text:p>
      <text:p text:style-name="P12">Com que A/I és a la llista SDN, totes les seves propietats o interessos en la propietat dins dels Estats Units -o posseïts o controlats per una persona dels Estats Units- han de ser bloquejats i informades a l'OFAC. Tret que s'apliqui una exempció o llicència, les persones i institucions nord-americanes tenen prohibit proporcionar o rebre fons, béns o serveis d'A/I. Les restriccions poden afectar transaccions que passen pels Estats Units encara que les parts siguin en un altre lloc. L'OFAC permet les transaccions necessàries per a finalitzar les relacions existents amb la A/I fins a les 12:01 del 25 de setembre de 2026 (temps de l'est, ET). Els pagaments pendents al col·lectiu no es poden transferir normalment, sinó que s'han de posar a comptes bloquejats. Passat el termini, les operacions necessiten una altra autorització. Per tant, el 25 de setembre s'espera que les persones i empreses nord-americanes s'acomiadin d'A/I.</text:p>
      <text:p text:style-name="P36">Les conseqüències podrien incloure la pèrdua de:</text:p>
      <text:list text:style-name="L1">
        <text:list-item>
          <text:p text:style-name="P37">Comptes bancaris i processos de pagament.</text:p>
        </text:list-item>
        <text:list-item>
          <text:p text:style-name="P37">Donacions provinents dels Estats Units i serveis de captació de fons.</text:p>
        </text:list-item>
        <text:list-item>
          <text:p text:style-name="P37">Allotjament, infraestructura del núvol i serveis de xarxa ascendent.</text:p>
        </text:list-item>
        <text:list-item>
          <text:p text:style-name="P37">Registre de dominis i tots els serveis tècnics vinculats.</text:p>
        </text:list-item>
        <text:list-item>
          <text:p text:style-name="P37">Certificats, seguretat i altres serveis de correu.</text:p>
        </text:list-item>
        <text:list-item>
          <text:p text:style-name="P37">Serveis de programari i comunicacions.</text:p>
        </text:list-item>
        <text:list-item>
          <text:p text:style-name="P37">Relacions amb entitats proveïdores de fora dels Estats Units, espantades per les sancions secundàries americanes.</text:p>
        </text:list-item>
        <text:list-item>
          <text:p text:style-name="P37">Accés per a les persones dels Estats Units que utilitzin els serveis d'A/I.</text:p>
        </text:list-item>
      </text:list>
      <text:p text:style-name="P12">Les empreses estrangeres no es regeixen automàticament per totes les prohibicions imposades als nord-americans. Però l'OFAC adverteix a les institucions financeres estrangeres que es poden enfrontar a sancions secundàries per facilitar conscientment transaccions a una entitat de la llista, i això pot causar tant de mal com l'aplicació directa. Un banc europeu, un registrador o una empresa d'allotjament pot no tenir ni idea de què li demana la llei nord-americana, però podria decidir que no val la pena arriscar-se a un incompliment normatiu per a mantenir la relació amb un petit col·lectiu anarquista italià. Les institucions massa vegades no volen assumir cap risc i tenen un excés de zel amb el compliment normatiu. Lis proveïdoris poden tancar comptes o retirar infraestructura, fins i tot quan la llei no els ho exigeixi clarament. Les organitzacions poden eliminar els enllaços, evitar la correspondència o acabar amb relacions que no tenen res a veure amb tot això, senzillament perquè el nom d'A/I ara apareix en una llista vinculada al terrorisme.</text:p>
      <text:p text:style-name="P38">Així és com les sancions americanes guanyen poder arreu del món: no només a través de la jurisprudència, sinó a través de la por institucional.</text:p>
      <text:p text:style-name="P15">L'objectiu final són les comunitats al voltant del servidor</text:p>
      <text:p text:style-name="P12">A la llista apareix A/I, però els seus efectes no s'aturaran en el col·lectiu. La infraestructura d'A/I és utilitzada per escriptoris, organitzadoris, investigadoris, artistes, publicacions de moviments socials i persones que la van triar precisament perquè les plataformes comercials eren insegures, políticament hostils o dissenyades per extreure les seves dades. Aquestis usuariais no són sancionats automàticament perquè tinguin una adreça a A/I o publiquen a Noblogs. Però una vegada que el col·lectiu proveïdor forma part d'una llista de terrorisme, qualsevol relació pot convertir-se en un risc. Un banc pot examinar un pagament. Un proveïdor de correu electrònic pot menystenir o bloquejar el lliurament d'un missatge. Uni empresari, agent de fronteres o investigadori podrien considerar una adreça com a sospitosa. Uni periodista podria dubtar a posar-se en contacte amb una font. Uni investigadori pot evitar obrir un arxiu. Uni usuariai novi pot decidir que obrir un compte és massa perillós. Res d'això requereix que el govern persegueixi a totes les persones implicades: La mateixa designació ja estigmatitza i genera un perímetre de por.</text:p>
      <text:p text:style-name="P12">Això podria explicar aquest moviment, aparentment absurd, de l'estat, perquè A/I roman en línia. En ofensives anteriors van intentar atacar el col·lectiu a través de màquines particulars, bústies de correus i entitats proveïdores. A/I va respondre distribuint els seus sistemes, encriptant els seus discs durs i registrant menys informació. Aquestes pràctiques van fer que embargaments i vigilància fossin menys productius. Les sancions, en canvi, ataquen una altra capa: les relacions que permeten que la infraestructura existeixi. En comptes de trencar l'encriptació, el govern pot pressionar a bancs, registradors, centres de dades, companyies i programadoris perquè els aïlli. En comptes de demostrar davant d'un tribunal el crim que ha comès cada usuàriai, pot fer que el contacte amb aquestes persones sigui més complicat i legalment arriscat.</text:p>
      <text:p text:style-name="P12">Aquesta és el poder de l'estat de vigilància que opera a través d'intermediaris privats. El govern no necessita infiltrar uni agent a cada sala de servidors quan els departaments de compliment, les entitats que processen els pagaments i les plataformes poden ser induïdis a controlar la mateixa xarxa. Cada institució establirà la seva frontera defensiva, sovint més estreta del que la llei requereix. Algunis poden exigir més documents d'identitat, conservar més registres, controlar el contingut polític o rebutjar projectes orientats a mantenir la privacitat. Altris poden tancar silenciosament els comptes i no proporcionar cap via d'apel·lació. L'execució es dispersa entre empreses, les decisions de les quals són difícils de veure, desafiar o fins i tot documentar.</text:p>
      <text:p text:style-name="P12">El problema no es limita a la censura. Pot canviar tota l'arquitectura de comunicació dels moviments socials. Petitis proveïdoris autònoms poden tenir por de treballar amb col·lectius controvertits i perquè podrien posar en risc la seva existència. Les plataformes més grans poden aprofitar aquest cas com una a raó més per ampliar la verificació de la identitat, la <text:soft-page-break/>moderació automatitzada i la retenció de dades. Lis usuaris poden migrar des d'infraestructures afins de confiança a sistemes comercials que són més fàcils de monitorar, publicar i mapar. L'estat guanya avantatge fins i tot sense desxifrar els discs durs encriptats d'A/I: les persones se separen, lis proveïdoris recullen més informació i les relacions socials que envolten la dissidència es fan més fàcils d'espiar.</text:p>
      <text:p text:style-name="P12">El precedent també va més enllà de projectes explícitament anarquistes o antifeixistes. El problema és que l'alineació política amb els projectes allotjats, la protecció de la privacitat i l'allotjament de publicacions controvertides semblen arguments vàlids per apuntaler la idea que posar a l'abast infraestructura implica complicitat. Entitats que ofereixen correu encriptat, editoris radicals, arxius comunitaris, VPNs, xarxes socials federades, projectes de suport legal i altres amfitrionis independentis tenen motius per estar alerta. Els fets i les lleis poden variar segons cada cas, però el perill resideix en la normalització d'una idea: uni proveïdori de comunicacions ja no es considera un mitjà o editor amb els seus propis drets i responsabilitats, sinó un participant en cada acte que el govern atribueixi a qualsevol que utilitzi els seus sistemes.</text:p>
      <text:p text:style-name="P12">Això no significa que la designació impliqui cada persona que ha utilitzat A/I, o que s'hagin de produir totes les conseqüències possibles. El govern no ha explicat públicament la seva estratègia interna més enllà de les seves acusacions. Però l'estructura d'acció ja és visible. Substitueix una acusació contra una conducta identificable concreta per una sanció contra la infraestructura en sentit ampli; l'aplicació és traslladada dels tribunals a una xarxa global d'institucions porugues i massa cauteloses; i fa de la incertesa un instrument de control. L'objectiu immediat pot ser desactivar A/I. L'efecte final és advertir a qualsevol persona que construeixi comunicacions més enllà de la supervisió corporativa i estatal que el refugi que proporcionen pot ser utilitzat com a prova en contra seva.</text:p>
      <text:p text:style-name="P22"><draw:frame draw:style-name="fr7" draw:name="Gemini_Generated_Image_8vjtm48vjtm48vjt.jpg" text:anchor-type="char" svg:y="0.997cm" svg:width="7.719cm" svg:height="11.569cm" draw:z-index="0"><draw:image xlink:href="Pictures/100000000000034B000004F08F7AA682.jpg" xlink:type="simple" xlink:show="embed" xlink:actuate="onLoad" draw:mime-type="image/jpeg"/></draw:frame></text:p>
      <text:p text:style-name="P22"/>
      <text:p text:style-name="P22"/>
      <text:p text:style-name="P22"/>
      <text:p text:style-name="P22"/>
      <text:p text:style-name="P22"/>
      <text:p text:style-name="P22"/>
      <text:p text:style-name="P22"/>
      <text:p text:style-name="P22"/>
      <text:p text:style-name="P15">Pot A/I sobreviure a tot això?</text:p>
      <text:p text:style-name="P39">A/I ja s'ho veien a venir, que podia passar una cosa així. Per això, tota la seva infraestructura assumeix que:</text:p>
      <text:list text:style-name="L2">
        <text:list-item>
          <text:p text:style-name="P40">Es poden confiscar servidors.</text:p>
        </text:list-item>
        <text:list-item>
          <text:p text:style-name="P40">Lis Proveïdoris poden cooperar amb la policia.</text:p>
        </text:list-item>
        <text:list-item>
          <text:p text:style-name="P40">Els Governs poden demanar informació sobre lis usuariais.</text:p>
        </text:list-item>
        <text:list-item>
          <text:p text:style-name="P40">Les empreses poden tancar material controvertit.</text:p>
        </text:list-item>
        <text:list-item>
          <text:p text:style-name="P40">Les màquines individuals i ubicacions poden no estar disponibles.</text:p>
        </text:list-item>
        <text:list-item>
          <text:p text:style-name="P40">Les dades i els serveis han de ser encriptats, distribuïts i reemplaçables.</text:p>
        </text:list-item>
      </text:list>
      <text:p text:style-name="P41">Aquesta preparació és important. A/I té la seu a Itàlia, no als Estats Units. La seva infraestructura està distribuïda internacionalment. Els seus serveis els mantenen persones amb altes capacitats tècniques de manera voluntària. Eviten dependre de qualsevol entitat proveïdora, minimitzen la informació d'identificació i tenen dècades d'experiència restaurant serveis durant una emergència. No té ni accionistes, ni seu corporativa, ni nòmines convencionals. Els seus costos operatius són relativament modestos i l'estructura de voluntaris evita les vulnerabilitats amb què l'estat està més familiaritzat. Hi ha poques raons per pensar que el lloc web, el sistema de correu o els Noblogs simplement desapareixeran el 25 de setembre. A/I podria estar més ben preparat per fer front a una màquina confiscada o desconnectada que qualsevol altre projecte de comunicacions d'una mida semblant.</text:p>
      <text:p text:style-name="P12">Però això no ha estat una intrusió més a un servidor.</text:p>
      <text:p text:style-name="P12">El Pla R* va ser pensat perquè el projecte pogués sobreviure a la desaparició d'una màquina. El pla no pot impedir que els bancs bloquegin diners, que els registradors suspenguin dominis o que empreses de tot el món retirin serveis perquè temen les sancions nord-americanes. L'acusació de terrorisme apunta a tot el teixit al voltant dels servidors.</text:p>
      <text:list text:style-name="L3">
        <text:list-item>
          <text:p text:style-name="P42">Els bancs.</text:p>
        </text:list-item>
        <text:list-item>
          <text:p text:style-name="P42">Les donacions.</text:p>
        </text:list-item>
        <text:list-item>
          <text:p text:style-name="P42">Els dominis.</text:p>
        </text:list-item>
        <text:list-item>
          <text:p text:style-name="P42">Els contractes amb els centres de dades.</text:p>
        </text:list-item>
        <text:list-item>
          <text:p text:style-name="P42">L’ample de banda</text:p>
        </text:list-item>
        <text:list-item>
          <text:p text:style-name="P42">Els certificats.</text:p>
        </text:list-item>
        <text:list-item>
          <text:p text:style-name="P42">Les dependències de programari.</text:p>
        </text:list-item>
        <text:list-item>
          <text:p text:style-name="P42">Les relacions internacionals entre institucions.</text:p>
        </text:list-item>
      </text:list>
      <text:p text:style-name="P12">A/I ja ha sobreviscut a l'aïllament tècnic. Els Estats Units ara intenten la marginació financera i institucional. Els seus serveis centrals poden ser resilients, però la seva capacitat per a finançar-les, substituir les infraestructures i participar en el sistema tecnològic corre un risc considerablement major. El que passi després del 25 de setembre dependrà, per tant, no només de l'arquitectura que envolta les dades d'A/I, sinó de la solidaritat que lis envolta.</text:p>
      <text:p text:style-name="P15">El 25 de setembre no és una data pel silenci</text:p>
      <text:p text:style-name="P12">La designació de terrorisme està dissenyada per aïllar. La resposta ha de ser una solidaritat informada, independent i disciplinada. La gent als Estats Units no hauria d'improvisar donacions, disfressar pagaments o orientar recursos a través d'una altra persona, organització, moneda o país. Això podria crear una exposició de sancions per a la gent que dona suport, lis intermediaris i A/I. Les prohibicions també poden estendre's més enllà dels diners. L'assistència tècnica coordinada, la traducció, l'advocacia, l'organització d'esdeveniments o altres serveis prestats a una entitat designada poden generar riscos legals.</text:p>
      <text:p text:style-name="P12">Però el 25 de setembre no és un termini pel silenci. La informació independent, la crítica, la protesta, l'educació i la defensa política continuen sent possibles. La gent pot explicar la història d'A/I, examinar i desafiar les demandes del govern, contactar amb periodistes i organitzacions de llibertats civils, preservar els materials públics i organitzar-se de manera independent contra la criminalització de la infraestructura de comunicacions alternativa. La distinció és entre actuar independentment i parlar sobre A/I i proporcionar fons o serveis coordinats a A/I. Els límits exactes poden ser complicats. Qualsevol persona que consideri la recaptació de fons, la infraestructura de substitució, el mirall públic o l'assistència tècnica directa hauria d'obtenir assistència qualificada. El febrer de 2025 es va generar material sobre llibertats civils sobre com fer front a les restriccions de l'OFAC, on s'avisa que inclús l'activitat legal o protegida pot atreure la vigilància, investigacions, conseqüències per a permisos d'immigració o litigis civils. Qui doni suport i sigui abordat per les forces de seguretat hauria de negar-se a respondre a cap pregunta i parlar amb uni advocadi.</text:p>
      <text:p text:style-name="P12">Aquest article és una notícia i una anàlisi política, no és cap consell legal.</text:p>
      <text:p text:style-name="P43"><draw:custom-shape text:anchor-type="char" draw:z-index="7" draw:name="officeArt object 6" draw:style-name="gr3" draw:text-style-name="P44" svg:width="14.819cm" svg:height="7.737cm" svg:x="2.958cm" svg:y="1.386cm"><svg:desc>Gemini_Generated_Image_gtdgmngtdgmngtdg.jpg</svg:desc><text:p/><draw:enhanced-geometry draw:mirror-horizontal="false" draw:mirror-vertical="false" svg:viewBox="0 0 0 0" draw:glue-points="?f0 ?f1 ?f0 ?f1 ?f0 ?f1 ?f0 ?f1" drawooo:sub-view-size="21600 21597" draw:text-areas="0 0 ?f2 ?f3" draw:type="ooxml-non-primitive" draw:enhanced-path="M 20315 270 C 20274 350 20285 395 20346 395 20378 395 20403 381 20403 365 20403 349 20420 327 20441 316 20614 224 20771 335 20735 523 20719 610 20769 634 20829 568 20856 538 20878 527 20879 542 20879 557 20888 544 20899 514 20909 483 20935 458 20955 458 20975 458 20992 446 20992 430 20992 415 21016 395 21044 386 21073 376 21132 347 21176 320 21283 253 21477 203 21545 226 L 21600 244 21600 7468 C 21600 14727 21598 14943 21538 14943 21530 14943 21524 14986 21524 15039 21524 15117 21508 15154 21436 15237 21387 15294 21321 15379 21289 15427 21234 15509 21212 15527 21177 15517 21169 15515 21157 15535 21151 15561 21145 15587 21125 15609 21106 15609 21087 15609 21068 15627 21063 15649 21053 15700 20520 15701 20501 15649 20494 15630 20454 15604 20413 15592 L 20337 15568 20373 15636 C 20393 15674 20420 15704 20433 15704 20446 15704 20461 15728 20468 15756 20475 15785 20486 15799 20492 15788 20512 15756 20574 15866 20574 15932 20574 15966 20538 16033 20489 16091 20425 16166 20409 16201 20424 16231 20461 16305 20716 16489 20812 16512 20864 16524 20934 16555 20968 16582 21090 16677 21017 16845 20855 16845 20805 16845 20744 16863 20721 16885 20698 16907 20676 16927 20672 16930 20669 16933 20684 16976 20706 17027 20787 17208 20709 17284 20432 17292 20224 17298 20134 17318 20148 17356 20154 17372 20042 17384 19890 17384 19716 17384 19626 17373 19634 17352 19641 17333 19616 17320 19573 17318 19464 17315 19416 17294 19361 17229 19333 17196 19255 17131 19187 17084 19003 16957 18781 16933 18361 16995 17971 17052 17267 17062 17126 17012 16946 16948 16674 16781 16651 16719 16645 16701 16619 16687 16593 16687 16568 16687 16547 16672 16547 16655 16547 16638 16533 16623 16517 16623 16500 16623 16474 16602 16459 16576 16440 16544 16392 16528 16319 16528 16258 16528 16205 16515 16202 16499 16198 16482 16107 16465 16000 16461 15892 16457 15799 16441 15794 16427 15789 16412 15777 16408 15768 16417 15759 16427 15746 16420 15740 16402 15733 16384 15715 16370 15700 16370 15684 16370 15614 16307 15544 16231 15241 15902 15141 15866 14438 15833 14151 15820 13873 15793 13821 15774 13768 15754 13612 15721 13474 15700 13335 15679 13222 15651 13222 15638 13222 15614 13111 15560 13084 15571 13077 15575 13070 15563 13070 15546 13070 15528 13044 15514 13012 15514 12980 15514 12959 15501 12964 15486 12970 15471 12940 15449 12899 15438 12857 15427 12823 15404 12823 15387 12823 15370 12810 15355 12794 15355 12765 15355 12628 15218 12577 15138 12544 15084 12256 14774 12177 14706 12145 14678 12124 14642 12130 14625 12136 14608 12128 14595 12112 14595 12096 14595 12082 14572 12082 14545 12082 14518 12074 14504 12065 14514 12055 14524 12034 14510 12019 14484 12003 14458 11982 14436 11973 14436 11946 14436 11873 14323 11873 14282 11873 14234 11865 14236 11785 14308 11747 14342 11708 14363 11699 14354 11691 14345 11683 14353 11683 14371 11683 14408 11565 14418 11544 14383 11536 14371 11513 14356 11492 14351 11470 14345 11424 14304 11388 14259 L 11323 14176 11241 14243 C 11123 14338 11017 14326 10762 14190 10699 14156 10561 14132 10354 14119 10043 14101 9991 14083 9912 13968 9878 13918 9711 13926 9451 13990 9388 14006 9175 14020 8976 14020 8608 14022 8488 13996 8330 13883 8289 13853 8233 13813 8207 13794 8181 13775 8154 13759 8147 13757 8140 13756 8128 13744 8120 13731 8112 13718 8090 13707 8071 13707 8052 13707 8036 13692 8036 13674 8036 13655 8027 13649 8017 13660 8006 13670 7998 13664 7998 13646 7998 13627 7985 13612 7969 13612 7954 13612 7941 13598 7941 13580 7941 13563 7924 13549 7903 13549 7882 13549 7865 13534 7865 13517 7865 13500 7857 13485 7846 13485 7764 13485 7345 12863 7321 12706 7315 12664 7298 12630 7283 12630 7269 12630 7257 12617 7257 12602 7257 12586 7239 12566 7216 12556 7186 12542 7181 12547 7197 12574 7209 12594 7219 12648 7219 12694 7219 12781 7160 12851 7087 12851 7036 12851 6925 12768 6895 12705 6853 12621 6603 12320 6532 12268 6497 12243 6428 12193 6378 12156 6328 12120 6253 12033 6210 11964 6167 11894 6120 11837 6105 11837 6091 11837 6079 11825 6079 11810 6079 11783 5934 11717 5825 11695 5795 11689 5765 11671 5758 11655 5752 11638 5722 11615 5693 11603 5663 11591 5623 11556 5603 11525 5583 11494 5513 11444 5448 11414 5382 11384 5303 11346 5270 11329 5166 11274 5156 11285 5164 11433 5169 11507 5184 11596 5198 11630 5233 11713 5231 11995 5195 12073 5152 12168 5161 12229 5245 12433 5328 12634 5333 12735 5261 12773 5241 12783 5224 12802 5224 12815 5224 12827 5182 12865 5129 12899 5027 12965 5012 13021 5056 13181 5072 13240 5072 13283 5056 13349 5045 13398 5033 13492 5031 13558 5028 13624 5011 13705 4992 13739 4974 13772 4958 13815 4958 13834 4958 13852 4945 13876 4930 13886 4914 13896 4901 13929 4901 13958 4901 14043 4808 14163 4673 14255 4605 14301 4537 14343 4521 14348 4506 14353 4487 14371 4479 14389 4472 14406 4391 14421 4299 14423 L 4132 14425 4126 14676 C 4119 15019 4127 15063 4208 15088 4245 15100 4280 15122 4285 15137 4291 15153 4311 15165 4330 15165 4348 15165 4401 15208 4447 15260 4493 15312 4586 15384 4654 15421 4828 15515 4972 15629 5075 15755 5123 15814 5172 15863 5183 15863 5194 15863 5212 15888 5223 15918 5233 15949 5242 15961 5243 15945 5244 15865 5547 16569 5547 16653 5547 16674 5560 16713 5576 16739 5592 16765 5600 16800 5594 16816 5588 16832 5592 16845 5603 16845 5614 16845 5623 16871 5623 16903 5623 16934 5636 16988 5651 17021 5666 17055 5679 17104 5680 17131 5680 17199 5790 17567 5819 17597 5856 17636 5908 17788 5908 17858 5908 17894 5917 17923 5927 17923 5938 17923 5946 17951 5946 17984 5946 18018 5954 18054 5964 18064 5990 18092 6041 18273 6041 18340 6041 18372 6050 18398 6060 18398 6071 18398 6079 18420 6079 18446 6079 18525 6152 18620 6212 18620 6243 18620 6269 18634 6269 18652 6269 18669 6307 18684 6353 18684 6399 18684 6440 18697 6443 18712 6447 18728 6475 18748 6507 18757 6538 18766 6608 18804 6662 18842 6740 18897 6775 18948 6828 19083 6865 19176 6896 19286 6896 19326 6896 19366 6908 19427 6922 19461 6978 19594 6864 19793 6696 19857 6644 19877 6576 19906 6545 19920 6513 19935 6381 19956 6250 19967 6120 19978 5970 20000 5918 20017 5865 20033 5795 20049 5761 20053 5727 20057 5699 20071 5699 20085 5699 20129 5460 20112 5390 20063 5303 20002 5186 19740 5186 19604 5186 19549 5173 19482 5158 19456 5142 19429 5129 19382 5129 19351 5129 19320 5110 19260 5085 19219 5030 19123 4958 18927 4958 18870 4958 18846 4919 18755 4870 18668 4821 18581 4747 18431 4705 18335 4663 18239 4621 18156 4613 18150 4604 18144 4597 18105 4597 18063 4597 18021 4589 17986 4580 17986 4559 17986 4502 17807 4502 17744 4502 17720 4494 17701 4483 17701 4472 17701 4464 17818 4464 17987 4464 18212 4458 18277 4436 18292 4417 18304 4407 18353 4407 18432 4407 18498 4399 18562 4388 18573 4378 18584 4369 18732 4369 18908 4369 19160 4364 19228 4341 19243 4319 19256 4312 19314 4312 19477 4312 19598 4304 19697 4293 19704 4257 19724 4328 19904 4448 20097 4640 20406 4707 20542 4722 20655 4728 20704 4741 20751 4751 20761 4760 20771 4768 20820 4768 20870 4768 20920 4777 20965 4787 20971 4797 20977 4810 21060 4817 21156 4827 21306 4823 21343 4788 21418 4717 21566 4639 21600 4372 21596 4240 21594 4106 21578 4075 21560 4044 21541 3965 21493 3901 21452 3836 21411 3774 21378 3762 21378 3742 21378 3721 21354 3658 21259 3643 21237 3618 21219 3602 21219 3586 21219 3567 21199 3558 21174 3550 21149 3536 21129 3528 21130 3492 21132 3384 21042 3296 20935 3244 20871 3169 20780 3130 20732 L 3059 20646 3059 20332 C 3059 20157 3067 20010 3078 19999 3089 19987 3097 19723 3097 19314 3097 18929 3105 18623 3116 18588 3128 18549 3128 18522 3116 18509 3104 18498 3097 18322 3097 18086 L 3097 17682 2949 17641 C 2868 17619 2777 17587 2747 17571 2717 17556 2672 17542 2647 17542 2623 17542 2603 17528 2603 17511 2603 17493 2591 17479 2576 17479 2534 17479 2393 17365 2406 17342 2413 17330 2400 17321 2377 17321 2310 17321 2242 17244 2110 17022 2022 16875 1976 16819 1948 16828 1927 16834 1862 16856 1805 16877 1690 16917 1264 16905 1164 16858 1045 16802 947 16624 841 16269 786 16086 741 15919 741 15899 741 15878 720 15805 693 15736 667 15667 646 15584 646 15551 646 15518 625 15425 598 15343 572 15261 551 15173 551 15148 551 15123 542 15102 532 15102 521 15102 513 15062 513 15013 513 14964 500 14896 485 14862 470 14828 457 14754 457 14698 456 14641 447 14595 437 14595 426 14595 418 14546 418 14486 418 14426 409 14368 399 14357 388 14346 380 14297 380 14248 380 14199 367 14117 352 14067 315 13951 315 13737 351 13658 391 13569 386 13506 332 13422 306 13381 285 13322 285 13291 285 13260 264 13168 237 13086 211 13004 190 12904 190 12863 190 12822 181 12788 171 12788 161 12788 152 12756 151 12717 151 12677 138 12618 123 12584 107 12550 95 12455 95 12372 95 12289 86 12212 76 12202 66 12191 57 12111 57 12023 57 11924 46 11846 28 11817 11 11788 0 11710 0 11616 0 11477 8 11449 85 11317 131 11237 187 11172 208 11172 230 11172 247 11157 247 11140 247 11122 260 11108 277 11108 293 11108 319 11090 333 11069 395 10976 417 10950 434 10950 444 10950 494 10916 544 10875 730 10724 809 10668 864 10646 896 10634 935 10604 953 10579 1017 10486 1185 10431 1439 10419 1685 10408 1691 10406 1691 10336 1691 10297 1701 10248 1714 10227 1731 10197 1731 10180 1714 10151 1669 10077 1693 10007 1857 9723 2050 9391 2236 9143 2294 9143 2316 9143 2336 9129 2340 9113 2343 9096 2375 9074 2411 9064 2447 9054 2485 9036 2496 9024 2567 8952 3158 8949 3192 9021 3197 9032 3235 9050 3277 9061 3431 9100 3485 9157 3582 9381 3612 9450 3656 9542 3680 9583 3704 9625 3723 9684 3723 9714 3723 9745 3736 9778 3752 9788 3768 9798 3780 9829 3780 9857 3780 9925 3837 10019 3853 9978 3860 9961 3969 9907 4094 9859 4219 9811 4360 9757 4407 9739 4629 9653 4813 9521 4962 9343 5046 9242 5120 9158 5127 9157 5133 9156 5186 9080 5243 8988 5400 8737 5484 8656 5587 8656 5708 8655 5786 8718 5907 8912 5965 9004 6018 9080 6025 9080 6032 9080 6051 9058 6067 9032 6083 9006 6105 8984 6116 8984 6127 8984 6136 8970 6136 8953 6136 8935 6148 8921 6163 8921 6178 8921 6193 8910 6196 8897 6200 8883 6248 8825 6303 8766 6358 8708 6430 8615 6464 8559 6498 8503 6553 8430 6587 8398 6660 8326 6682 8255 6630 8255 6610 8255 6577 8225 6556 8188 6514 8114 6524 8061 6607 7904 6651 7821 6648 7707 6604 7736 6591 7744 6565 7722 6546 7687 6514 7628 6513 7616 6541 7519 6558 7462 6597 7375 6629 7326 6661 7276 6687 7219 6687 7199 6687 7179 6709 7119 6735 7067 6762 7015 6811 6917 6844 6849 6878 6782 6915 6710 6927 6689 6938 6669 6954 6622 6961 6585 6974 6515 7164 6163 7189 6163 7196 6163 7230 6116 7263 6058 7324 5951 7616 5625 7650 5625 7660 5625 7712 5589 7766 5545 7820 5502 7882 5466 7904 5466 7925 5466 7938 5452 7931 5434 7921 5407 7960 5388 8003 5399 8010 5401 8017 5389 8017 5373 8017 5357 8077 5333 8150 5321 8223 5309 8283 5287 8283 5272 8283 5257 8432 5244 8615 5244 8824 5244 8948 5256 8948 5276 8948 5294 9002 5308 9072 5308 9151 5308 9193 5296 9185 5276 9178 5255 9276 5243 9464 5241 9624 5238 9762 5238 9769 5241 9777 5243 9784 5230 9784 5213 9784 5195 9814 5181 9850 5181 9887 5181 9917 5192 9917 5205 9917 5218 9953 5233 9997 5238 10041 5243 10081 5259 10087 5274 10093 5288 10136 5309 10183 5320 10230 5331 10271 5354 10274 5371 10278 5389 10336 5403 10403 5403 10471 5403 10525 5417 10525 5434 10525 5452 10559 5466 10602 5466 10648 5466 10674 5454 10667 5434 10657 5409 10878 5381 10947 5399 10955 5401 10961 5390 10961 5375 10961 5359 11000 5337 11047 5325 11094 5313 11132 5290 11132 5274 11132 5258 11153 5244 11179 5244 11205 5244 11232 5226 11241 5204 11249 5182 11289 5136 11328 5101 11395 5043 11481 4916 11564 4750 11713 4454 11806 4293 11828 4293 11843 4293 11854 4281 11854 4265 11854 4250 11884 4228 11921 4216 11957 4205 11987 4184 11987 4170 11987 4156 12019 4129 12059 4109 12134 4071 12272 3886 12272 3823 12272 3803 12280 3786 12289 3786 12298 3786 12310 3747 12316 3699 12325 3627 12445 3402 12576 3210 12636 3122 12816 2936 12861 2914 12887 2901 12917 2880 12928 2867 12959 2828 13262 2681 13382 2646 13540 2600 13772 2607 13973 2664 14067 2691 14191 2724 14248 2738 14373 2768 14555 2829 14647 2870 14808 2941 15008 2994 15117 2994 15236 2994 15236 2994 15236 2901 15236 2770 15316 2680 15427 2687 15496 2691 15523 2675 15573 2600 15607 2549 15635 2484 15635 2455 15635 2355 15741 2201 15855 2135 15917 2099 15997 2032 16034 1985 16107 1891 16151 1854 16283 1776 16342 1741 16410 1657 16492 1520 16559 1407 16624 1315 16637 1315 16650 1314 16661 1300 16661 1282 16661 1265 16670 1251 16682 1251 16693 1251 16729 1218 16762 1179 16826 1103 16854 1083 17140 914 L 17326 805 17758 822 C 18515 852 18659 849 18931 802 19078 777 19206 747 19217 736 19228 725 19300 713 19378 709 19456 705 19524 694 19529 683 19545 652 19678 545 19692 552 19699 556 19712 542 19719 522 19732 488 19771 466 19832 461 19846 459 19853 449 19846 438 19840 427 19868 390 19910 355 19951 321 19985 280 19985 265 19985 249 19996 236 20008 236 20021 236 20064 183 20104 118 20163 21 20190 0 20253 0 20364 0 20392 124 20315 270 Z M 7447 6954 C 7447 6971 7423 7003 7395 7026 7366 7048 7334 7099 7324 7138 7313 7177 7298 7209 7290 7209 7283 7209 7276 7224 7276 7241 7276 7292 7297 7278 7340 7199 7362 7158 7408 7093 7442 7054 7508 6979 7522 6924 7475 6924 7460 6924 7447 6938 7447 6954 Z N"><draw:equation draw:name="f0" draw:formula="logwidth/2"/><draw:equation draw:name="f1" draw:formula="logheight/2"/><draw:equation draw:name="f2" draw:formula="logwidth"/><draw:equation draw:name="f3" draw:formula="logheight"/></draw:enhanced-geometry></draw:custom-shape></text:p>
      <text:p text:style-name="P21"/>
      <text:p text:style-name="P45">Com es pot donar suport abans del 25 de setembre</text:p>
      <text:p text:style-name="P46">Expli<text:span text:style-name="T19">queu</text:span> la història. Compart<text:span text:style-name="T19">iu</text:span> els grans moments d'A/I: els hacklabs, Paranoia, Gènova, les gires KAOS, la victòria contra Trenitalia, el cacau d'Aruba, el Pla R*, Noblogs i la confiscació de Noruega. No permet<text:span text:style-name="T19">eu</text:span> que el relat governamental sigui l'únic que expliqui que és A/I. Constru<text:span text:style-name="T19">iu</text:span> una coalició de defensa pública. Deman<text:span text:style-name="T19">eu</text:span> a col·lectius de servidors independents, organitzacions de drets digitals, hacklabs, projectes de programari lliure, biblioteques radicals, editorials independents, periodistes, advocadis, investigadoris i antiguis usuaris que responguin públicament. Conserv<text:span text:style-name="T19">eu</text:span> l'arxiu. Els servidors es poden confiscar. Els dominis es poden suspendre. Les entitats que ofereixen allotjament poden entrar en pànic. Per això és important fer una còpia de seguretat dels escrits de Noblogs públicament accessibles i que poden tenir un valor històric, juntament amb els manifestos d'A/I, la documentació tècnica, els registres legals i la història del moviment. Enregistr<text:span text:style-name="T19">eu</text:span> les URL de les fonts, l'autoria, les dates de publicació i les dates de recuperació. Respecteu la privacitat, els drets d'autoris i les sol·licituds d'eliminació. No accediu a comptes privats ni esquiveu les mesures de seguretat. La preservació personal, l'arxiu de recerca i el periodisme no són el mateix que la infraestructura operativa de reemplaçament exposada al públic; qualsevol persona que consideri tenir cura d'un mirall públic hauria de buscar primer assessorament qualificat.</text:p>
      <text:p text:style-name="P46">Documenteu l'excés de zel en el compliment normatiu. Mantingueu un registre d'empreses, bancs, enregistradoris i altres institucions que finalitzin serveis o eliminin material. Conserveu els avisos i tota la correspondència. El registre públic hauria de mostrar fins a quin punt la designació té conseqüències més enllà del seu llenguatge formal. Demaneu respostes. Pregunteu a grups de drets digitals, a institucions europees i a funcionaris públics si permetran que les sancions nord-americanes desmuntin un col·lectiu de comunicacions italià. Pregunteu quina protecció hi ha per a les infraestructures, persones usuàries i arxius europeus. Organitzeu-vos de forma independent. Organitzeu debats públics sobre infraestructures autònomes, sancions, vigilància i complicitat oferint suport material. Publiqueu material explicant-ho. Ensenyeu criptografia. Doneu suport a la feina d'organitzacions independents que treballen per a les llibertats civils i s'oposen a aquesta expansió de les designacions de terrorisme. Prepareu guies i materials de suport legal. A/I ha sobreviscut històricament a través de donacions voluntàries, però qui vulgui donar suport des dels Estats Units no hauria d'enviar o redirigir diners sense una autorització mentre la designació estigui en vigor. Organitzacions independents de drets digitals i suport legal poden investigar mecanismes legals, de llicències o d'altres vies per tombar la designació.</text:p>
      <text:p text:style-name="P46">Pareu atenció a la resposta pública d'A/I mentre mantenen la seva defensa legalment independent. Les declaracions del col·lectiu hauria d'adaptar-se a la seva història i circumstàncies. Tota campanya coordinada, guardioles de resistència o serveis directes necessiten consell legal que analitzi cada cas. L'objectiu immediat és fer impossible que A/I desaparegui en silenci.</text:p>
      <text:p text:style-name="P47"/>
      <text:p text:style-name="P48"/>
      <text:p text:style-name="P15">Una xarxa anomenada solidaritat</text:p>
      <text:p text:style-name="P20">A/I ha sobreviscut a empreses demanant que el censurin, infiltracions policials encobertes, discs durs confiscats, entitats proveïdores hostils, atacs parlamentaris i investigacions internacionals. El cas de Trenitalia va generar una munió de miralls i una victòria legal. El cacau d'Aruba va produir el Pla R*. La censura de les empreses proveïdores va generar redundància.</text:p>
      <text:p text:style-name="P20">Els fets de Noruega va demostrar que la xarxa es podia recuperar en qüestió d'hores. Cada intent d'aïllar el col·lectiu va generar nou coneixement sobre com funcionen la censura i la vigilància. Cada atac ha estat una oportunitat per ensenyar a més gent com protegir-se mútuament. Els Estats Units ha transformat aquesta història en un examen global. No només està en joc la supervivència d'un col·lectiu italià de hackers sinó si mantenir infraestructura per a moviments radicals pot considerar-se terrorisme; si la privacitat pot considerar-se complicitat; si negar-se a recollir dades personals conforma obstrucció a l'autoritat; i si una entitat proveïdora és responsable, legalment i política, de cada text, tàctica i comentari transmesos a través de les seves màquines.</text:p>
      <text:p text:style-name="P20">A/I fa vint-i-cinc anys que es preparen per al dia en què un servidor desapareix. Saben com reemplaçar una màquina, moure un servei, restaurar dades encriptades i continuar operant després que la policia o l'empresa d'allotjament desconnecti un cable. Els Estats Units, però, està provant una estratègia diferent. Intenta espantar bancs i altres entitats que proveeixen allotjament, dominis, infraestructura i suport arreu del món perquè abandonin el col·lectiu. Si aconseguiran sortir-se'n amb la seva o no dependrà de l'arquitectura d'A/I.</text:p>
      <text:p text:style-name="P20">També dependrà de totis nosaltris.</text:p>
      <text:p text:style-name="P20">Entre ara i el 25 de set<text:span text:style-name="T20">embre</text:span>, guardeu la història. Compartiu-la. Construïu coalicions. Documenteu la marginació. Feu pedagogia d'eines. Prepareu una defensa legal. No deixeu que l'estat apuntali silenciosament l'idea que construir infraes<text:span text:style-name="T21">tructura que respecti la privacitat i permeti dissentir ja és un acte de terrorisme. Fa vint-i-cinc a</text:span>nys, deu persones es van ajuntar al voltant d'una màquina i van decidir estar potser massa temps configurant-la, perquè volien que totes les persones aprenguessin com fer-ho. Aquesta és la lliçó que ha de quedar: No delegeu el coneixement a expertis.</text:p>
      <text:p text:style-name="P20">No deixeu tota la infraestructura en un lloc. No deixeu solis lis objectius.</text:p>
      <text:p text:style-name="P49">El primer servidor es va anomenar <text:span text:style-name="T20">Paranoia</text:span>. <text:line-break/>La xarxa que va crear es va anomenar <text:span text:style-name="T20">solidaritat</text:span>.</text:p>
      <text:p text:style-name="P47"><draw:frame draw:style-name="fr8" draw:name="51f37f93a53a9b63f3cb428c94be926d.jpg" text:anchor-type="char" svg:y="-0.021cm" svg:width="4.17cm" svg:height="4.6cm" draw:z-index="1"><draw:image xlink:href="Pictures/1000000000000438000004386E70C4E0.jpg" xlink:type="simple" xlink:show="embed" xlink:actuate="onLoad" draw:mime-type="image/jpeg"/></draw:frame></text:p>
      <text:p text:style-name="P47"/>
      <text:p text:style-name="P50"><text:span text:style-name="T22"/></text:p>
      <text:p text:style-name="P51">Comunicat públic d'Autistici/Inventati:</text:p>
      <text:p text:style-name="P52">Avui se'ns ha comunicat que el Govern dels Estats Units d'Amèrica ha demanat sancions desproporcionades contra un petit col·lectiu tecnològic de persones voluntàries d'Itàlia, com totser pot llegir a l'ordre executiva del Departament d'Estat així com les declaracions d'aquest i del Departament del Tresor.</text:p>
      <text:p text:style-name="P52">Nosaltres neguem totes aquestes acusacions, i declarem la nostra voluntat de proveir eines per a l'autodefensa digital que responguin a les necessitats d'una comunicació lliure per a activistes i altres persones, grups i col·lectius.</text:p>
      <text:p text:style-name="P53">Nosaltres no ens farem enrere, continuarem fent el que hem estat fent tots aquests anys i farem tot el que estigui a les nostres mans per donar resposta a aquestes acusacions falses fetes per una administració políticament desesperada amb l'única intenció d'espantar la gent i distreure l'atenció mediàtica de la seva violència i bel·ligerància.</text:p>
      <text:p text:style-name="P53">L'antifeixisme i l'anticapitalisme no són terrorisme. Manifestar-se i protestar no és terrorisme. Totser té dret a expressar-se i lluitar per a la humanitat.</text:p>
      <text:p text:style-name="P52">El Col·lectiu Autistici/Inventati — "Socialitzant el coneixement sense establir relacions de poder"</text:p>
      <text:p text:style-name="P52">Mantingueu-vos humanis.</text:p>
      <text:p text:style-name="P47"/>
      <text:p text:style-name="P54"/>
      <text:p text:style-name="P55"><draw:custom-shape text:anchor-type="char" draw:z-index="3" draw:name="officeArt object 1" draw:style-name="gr4" draw:text-style-name="P56" svg:width="12.062cm" svg:height="13.906cm" svg:x="7.227cm" svg:y="-0.034cm"><svg:desc>Gemini_Generated_Image_1nclu1nclu1nclu1.jpg</svg:desc><text:p/><draw:enhanced-geometry draw:mirror-horizontal="false" draw:mirror-vertical="false" svg:viewBox="0 0 0 0" draw:glue-points="?f0 ?f1 ?f0 ?f1 ?f0 ?f1 ?f0 ?f1" drawooo:sub-view-size="21600 21587" draw:text-areas="0 0 ?f2 ?f3" draw:type="ooxml-non-primitive" draw:enhanced-path="M 6031 19 C 6039 30 6081 44 6123 52 6166 59 6201 74 6201 84 6201 95 6217 103 6236 103 6256 103 6302 125 6338 152 6374 179 6422 206 6444 213 6509 233 6746 516 6776 608 6791 655 6813 711 6826 734 6850 775 6863 858 6894 1152 6909 1292 6915 1303 6998 1348 7047 1374 7087 1403 7087 1411 7087 1420 7105 1427 7126 1427 7148 1427 7165 1434 7165 1444 7165 1453 7200 1492 7243 1530 7286 1568 7322 1611 7322 1625 7322 1639 7331 1654 7341 1658 7367 1666 7471 1928 7493 2037 7501 2082 7533 2171 7562 2233 7591 2296 7624 2375 7635 2409 7647 2443 7674 2525 7697 2591 7720 2658 7732 2745 7724 2787 7710 2864 7710 2864 7945 2993 8074 3064 8186 3122 8195 3122 8204 3122 8249 3146 8296 3174 8343 3202 8397 3226 8415 3226 8462 3226 8694 3364 8713 3403 8722 3421 8729 3461 8729 3492 8729 3595 8807 3734 8913 3822 8971 3870 9060 3980 9111 4068 9163 4157 9256 4286 9318 4356 9381 4427 9432 4498 9432 4515 9432 4532 9444 4549 9459 4553 9474 4557 9493 4634 9501 4725 9510 4816 9527 4893 9540 4897 9552 4901 9562 4916 9562 4931 9562 4946 9581 4964 9603 4971 9626 4977 9637 4992 9629 5002 9620 5013 9625 5027 9639 5034 9673 5051 9725 5142 9819 5348 9888 5500 9972 5604 10026 5604 10037 5604 10063 5623 10084 5647 10225 5808 10265 5845 10333 5872 10375 5889 10509 5960 10631 6029 10895 6179 11020 6233 11178 6266 11436 6319 11704 6392 11802 6436 11911 6485 12119 6693 12187 6821 12208 6862 12261 6923 12303 6958 12393 7030 12551 7276 12576 7382 12594 7458 12659 7545 12700 7547 12713 7547 12762 7570 12809 7599 12856 7627 12909 7651 12928 7652 12947 7653 12998 7671 13041 7693 13084 7715 13137 7739 13158 7747 13180 7755 13203 7767 13210 7773 13217 7780 13264 7803 13314 7825 13365 7847 13428 7875 13456 7887 13550 7929 13633 7992 13749 8111 13812 8176 13880 8230 13900 8230 13938 8230 14070 8344 14070 8377 14070 8403 14214 8519 14245 8519 14309 8519 14743 8832 15036 9089 15188 9222 15367 9346 15408 9346 15453 9346 15616 9411 15629 9434 15634 9443 15657 9450 15681 9450 15749 9450 15890 9590 15981 9749 16090 9941 16118 9969 16272 10030 16343 10058 16413 10102 16427 10125 16440 10149 16484 10185 16525 10204 16565 10222 16592 10247 16583 10257 16575 10268 16584 10277 16602 10277 16621 10278 16742 10399 16871 10547 17100 10808 17110 10817 17288 10885 17541 10983 17621 11000 17824 11000 17922 11000 18009 11010 18017 11021 18026 11032 18085 11042 18147 11042 18214 11042 18277 11055 18300 11073 18323 11091 18387 11104 18457 11104 18522 11104 18582 11113 18591 11124 18614 11155 18682 11149 18682 11117 18682 11081 18590 10852 18556 10801 18459 10659 18323 10275 18288 10049 18275 9964 18251 9833 18235 9758 18181 9502 18307 8578 18442 8250 18475 8170 18590 7910 18646 7788 18667 7745 18706 7673 18735 7629 18763 7585 18786 7534 18786 7516 18786 7498 18798 7488 18812 7496 18826 7503 18839 7491 18840 7471 18844 7398 18862 7351 18889 7344 18904 7340 18916 7323 18916 7306 18916 7290 18928 7282 18942 7289 18957 7296 18968 7292 18968 7280 18968 7268 18969 7251 18970 7242 18972 7216 19103 7047 19234 6901 19303 6824 19390 6700 19427 6627 19465 6553 19529 6456 19570 6410 19612 6365 19668 6282 19694 6226 19748 6115 19849 5998 19974 5903 20295 5659 20383 5604 20442 5604 20477 5604 20506 5613 20506 5624 20506 5636 20520 5645 20538 5645 20600 5645 20819 5819 20819 5867 20819 5893 20830 5914 20844 5914 20859 5914 20870 5951 20870 5996 20870 6042 20859 6079 20844 6079 20830 6079 20818 6097 20818 6119 20818 6142 20800 6168 20777 6178 20754 6188 20737 6203 20738 6210 20746 6260 20736 6287 20714 6276 20699 6268 20688 6286 20688 6316 20688 6345 20679 6369 20669 6369 20658 6369 20609 6416 20559 6473 20509 6531 20395 6620 20300 6673 20207 6726 20096 6800 20055 6838 20013 6875 19962 6906 19942 6906 19921 6906 19898 6920 19890 6937 19882 6954 19858 6968 19837 6968 19797 6968 19704 7030 19742 7031 19753 7031 19740 7045 19713 7062 19685 7079 19672 7092 19684 7092 19696 7092 19684 7109 19656 7128 19629 7148 19604 7176 19600 7190 19597 7204 19553 7258 19503 7311 19452 7363 19411 7417 19411 7430 19411 7444 19382 7489 19347 7530 19275 7614 19021 8100 19021 8153 19021 8171 19011 8191 18999 8197 18987 8202 18957 8270 18932 8348 18908 8425 18870 8539 18848 8602 18803 8734 18735 9158 18753 9196 18760 9210 18753 9222 18737 9222 18717 9222 18708 9305 18708 9481 18708 9623 18717 9739 18728 9739 18740 9739 18752 9795 18755 9864 18770 10155 18951 10574 19167 10816 19252 10910 19333 10990 19347 10994 19362 10998 19390 10966 19410 10923 19429 10880 19502 10781 19572 10702 19641 10624 19698 10548 19698 10535 19698 10508 19877 10312 19912 10301 19923 10297 19932 10280 19932 10264 19932 10247 19950 10229 19972 10222 19993 10215 20011 10197 20011 10181 20011 10165 20022 10153 20037 10153 20051 10153 20063 10140 20063 10124 20063 10109 20092 10079 20128 10057 20164 10036 20193 10008 20193 9994 20193 9981 20240 9930 20299 9880 20357 9831 20431 9767 20463 9739 20527 9683 20789 9500 20912 9425 20954 9399 21007 9362 21030 9342 21053 9321 21080 9305 21090 9305 21099 9305 21172 9272 21250 9232 21328 9193 21404 9160 21418 9160 21432 9160 21444 9153 21444 9144 21444 9135 21479 9125 21522 9123 L 21600 9118 21600 21587 19734 21587 C 18162 21587 17874 21583 17874 21558 17874 21542 17856 21524 17835 21517 17808 21509 17796 21519 17796 21546 17796 21585 17777 21587 17445 21587 L 17444 21587 C 17216 21587 17074 21578 17042 21562 17003 21543 16977 21543 16924 21562 16871 21581 15445 21587 10829 21587 L 4794 21587 4794 21519 C 4794 21434 4978 21144 5089 21055 5233 20940 5289 20886 5289 20864 5289 20852 5301 20843 5315 20843 5330 20843 5341 20826 5341 20805 5341 20734 5730 20450 5828 20450 5861 20450 5889 20441 5889 20429 5889 20418 5918 20403 5954 20396 5990 20389 6019 20375 6019 20365 6019 20355 6036 20346 6058 20346 6079 20346 6097 20337 6097 20326 6097 20314 6113 20305 6133 20305 6200 20305 6199 20249 6133 20225 6097 20212 6056 20202 6042 20202 6027 20202 5998 20188 5977 20171 5956 20155 5922 20147 5901 20153 5880 20159 5856 20150 5847 20131 5838 20113 5809 20098 5782 20098 5754 20098 5732 20089 5732 20078 5732 20066 5698 20057 5656 20057 5613 20057 5573 20049 5565 20039 5558 20030 5466 20016 5362 20009 5258 20002 5169 19987 5164 19975 5159 19963 5133 19954 5107 19954 5047 19954 4805 19771 4689 19638 4642 19584 4594 19540 4584 19540 4573 19540 4556 19580 4547 19628 4525 19738 4419 19996 4345 20119 4314 20170 4224 20291 4144 20388 4065 20485 3987 20583 3971 20605 3955 20628 3914 20658 3880 20672 3845 20686 3829 20698 3843 20698 3858 20699 3846 20713 3819 20730 3791 20746 3776 20760 3787 20760 3811 20760 3469 21016 3430 21027 3414 21031 3394 21042 3387 21050 3370 21070 2966 21288 2927 21299 2910 21304 2813 21371 2712 21447 L 2529 21587 1217 21587 1259 21230 C 1318 20725 1509 20281 1817 19932 1963 19767 2082 19597 2082 19554 2082 19511 2346 19266 2669 19010 3139 18636 3290 18546 3429 18553 3556 18560 3626 18528 3688 18434 3765 18317 3758 18293 3607 18188 3516 18124 3380 18072 3305 18072 3075 18072 2608 17722 2433 17420 2314 17211 2213 17118 2031 17045 1475 16821 886 16866 319 17175 L 2 17349 C 1 17309 0 17260 0 17203 0 16912 3 16893 50 16893 77 16893 104 16885 109 16876 123 16847 363 16749 419 16749 448 16749 465 16740 456 16728 448 16717 471 16702 507 16695 543 16688 573 16674 573 16664 573 16653 602 16645 637 16645 672 16645 708 16636 717 16624 725 16613 758 16604 790 16603 821 16603 870 16589 897 16572 972 16527 1689 16528 1710 16573 1720 16592 1759 16604 1815 16604 1869 16604 1899 16612 1889 16624 1880 16637 1906 16645 1953 16645 2001 16645 2040 16658 2049 16676 2057 16693 2073 16702 2085 16697 2097 16691 2124 16700 2146 16717 2167 16735 2202 16749 2222 16749 2243 16749 2338 16781 2434 16821 2546 16867 2646 16893 2710 16893 2766 16893 2818 16902 2826 16913 2849 16942 2998 16997 3057 16997 3109 16997 3387 17150 3387 17178 3387 17187 3410 17205 3439 17219 3486 17243 3488 17241 3465 17192 3451 17163 3439 17072 3439 16990 3438 16908 3426 16804 3411 16759 3339 16541 3283 15621 3333 15487 3348 15447 3379 15345 3403 15260 3427 15174 3457 15096 3469 15085 3481 15074 3491 15054 3491 15040 3491 15026 3526 14956 3568 14884 3610 14812 3640 14750 3634 14746 3629 14742 3590 14758 3548 14782 3505 14806 3448 14826 3421 14826 3393 14826 3348 14839 3321 14856 3293 14873 3215 14887 3148 14887 3081 14887 3018 14897 3009 14908 3001 14920 2931 14929 2855 14929 2763 14929 2705 14940 2684 14960 2664 14979 2607 14991 2539 14991 2477 14991 2419 15000 2410 15012 2401 15023 2342 15032 2278 15032 2215 15032 2163 15042 2163 15053 2163 15064 2105 15074 2034 15074 1963 15074 1898 15064 1889 15053 1880 15042 1809 15032 1731 15032 1653 15032 1589 15023 1589 15012 1589 15000 1568 14991 1542 14991 1516 14991 1472 14977 1445 14961 1417 14944 1363 14930 1326 14930 1288 14929 1245 14917 1230 14903 1183 14858 1121 14695 1121 14616 1120 14518 1212 14382 1300 14350 1337 14337 1401 14312 1442 14296 1482 14280 1555 14267 1603 14267 1651 14267 1698 14258 1707 14247 1715 14235 1788 14226 1869 14226 1983 14226 2032 14237 2097 14276 2248 14367 2371 14412 2472 14412 2529 14412 2626 14435 2698 14465 2796 14507 2835 14514 2877 14497 2907 14486 2972 14473 3022 14468 3112 14459 3251 14424 3341 14389 3366 14379 3401 14371 3420 14371 3438 14371 3484 14347 3523 14319 3562 14291 3601 14267 3609 14267 3642 14267 3882 14073 3882 14047 3882 14032 3892 14019 3904 14019 3916 14019 3948 13987 3975 13947 4002 13907 4033 13874 4045 13874 4096 13874 4105 13869 4123 13831 4133 13809 4162 13785 4188 13777 4213 13770 4240 13757 4247 13749 4254 13741 4314 13711 4379 13684 4473 13644 4491 13629 4465 13609 4446 13596 4411 13585 4385 13584 4359 13584 4315 13570 4288 13553 4260 13537 4216 13523 4190 13523 4164 13523 4143 13514 4143 13502 4143 13491 4127 13482 4108 13482 4089 13482 4052 13463 4026 13440 4000 13417 3986 13399 3996 13399 4006 13399 3993 13369 3968 13332 3912 13248 3901 12879 3954 12837 3972 12823 3986 12797 3986 12779 3986 12761 4011 12730 4041 12709 4086 12679 4126 12674 4256 12683 4892 12729 5057 12751 5115 12798 5174 12844 5211 12821 5211 12737 5211 12692 5201 12657 5188 12660 5175 12662 5162 12656 5159 12644 5147 12601 5050 12510 5015 12510 4996 12510 4924 12486 4857 12458 4789 12430 4720 12406 4702 12406 4651 12406 4517 12274 4482 12189 4442 12094 4457 12033 4568 11844 4616 11761 4676 11658 4700 11615 4725 11572 4829 11464 4932 11374 5036 11285 5165 11169 5221 11117 5277 11065 5333 11027 5345 11033 5357 11039 5367 11034 5367 11022 5367 11010 5408 10958 5459 10906 5509 10854 5550 10800 5550 10787 5551 10773 5618 10691 5700 10604 5782 10516 5908 10382 5980 10305 6051 10229 6142 10143 6182 10115 6221 10086 6253 10051 6253 10037 6253 10023 6264 10008 6276 10004 6289 10001 6305 9956 6313 9904 6334 9766 6383 9708 6646 9511 6864 9348 6888 9322 6910 9230 6979 8936 6987 8830 6961 8569 6919 8159 6864 7959 6737 7763 6686 7684 6644 7612 6644 7603 6644 7593 6615 7555 6579 7518 6543 7481 6514 7441 6514 7430 6514 7418 6490 7392 6462 7371 6433 7351 6414 7330 6420 7326 6425 7321 6373 7272 6303 7216 6233 7160 6175 7101 6175 7083 6175 7065 6157 7051 6135 7051 6112 7051 6101 7042 6110 7030 6119 7019 6108 7010 6085 7010 6063 7010 6045 7003 6045 6994 6045 6986 5973 6918 5886 6844 5799 6770 5682 6662 5626 6603 5570 6544 5483 6463 5433 6425 5383 6386 5341 6343 5341 6330 5341 6317 5330 6307 5315 6307 5301 6307 5289 6294 5289 6278 5289 6262 5272 6244 5250 6237 5229 6231 5211 6212 5211 6195 5211 6179 5202 6162 5192 6158 5157 6146 4927 5764 4858 5604 4783 5428 4748 5307 4714 5097 4662 4785 4669 4799 4575 4811 4504 4820 4480 4812 4421 4756 4382 4720 4358 4682 4366 4671 4374 4661 4368 4652 4353 4652 4319 4652 4316 4544 4349 4517 4361 4506 4379 4451 4387 4394 4396 4337 4427 4239 4456 4177 4485 4114 4520 4025 4534 3979 4547 3932 4567 3877 4577 3855 4595 3817 4593 3817 4530 3850 4493 3869 4430 3911 4388 3944 4346 3977 4295 4013 4273 4023 4251 4034 4199 4080 4157 4125 3998 4296 3929 4342 3831 4342 3638 4341 3511 4138 3602 3976 3639 3911 3714 3846 3752 3846 3766 3846 3778 3837 3778 3825 3778 3814 3814 3805 3858 3805 3902 3805 3931 3797 3923 3787 3916 3777 3947 3747 3992 3719 4211 3588 4429 3446 4428 3435 4428 3428 4363 3387 4284 3343 4181 3287 4136 3247 4126 3204 4117 3170 4100 3143 4087 3143 4075 3143 4065 3032 4065 2896 4065 2754 4054 2644 4039 2636 4005 2620 4005 2488 4039 2471 4054 2463 4065 2323 4065 2118 4065 1931 4075 1778 4087 1778 4106 1778 4155 1295 4146 1199 4134 1067 4148 836 4169 831 4183 827 4195 801 4195 774 4195 746 4204 724 4215 724 4226 724 4246 704 4260 679 4275 654 4304 627 4325 619 4424 582 4561 558 4673 558 4793 558 4796 557 4890 439 5017 279 5247 103 5330 103 5365 103 5393 94 5393 83 5393 71 5421 62 5454 62 5487 62 5537 48 5564 32 5622 -3 6006 -13 6031 19 Z M 17726 21263 C 17719 21269 17721 21294 17731 21318 17741 21343 17754 21358 17762 21352 17769 21347 17767 21322 17757 21298 17747 21273 17733 21258 17726 21263 Z M 8090 17395 C 8061 17410 7991 17435 7934 17450 7866 17469 7760 17534 7627 17641 7516 17730 7413 17803 7399 17803 7385 17803 7374 17812 7374 17824 7374 17861 7236 17969 7070 18063 6981 18113 6901 18155 6892 18155 6884 18155 6845 18178 6806 18206 6767 18235 6721 18258 6703 18258 6685 18258 6670 18267 6670 18279 6670 18290 6647 18299 6618 18299 6589 18299 6566 18309 6566 18320 6566 18331 6543 18341 6516 18341 6488 18341 6450 18352 6431 18367 6367 18415 6074 18527 6012 18527 5978 18527 5928 18540 5900 18557 5872 18574 5824 18588 5792 18588 5761 18589 5728 18598 5719 18609 5710 18621 5665 18630 5618 18630 5561 18630 5513 18647 5471 18682 L 5410 18734 5497 18791 C 5637 18882 5889 19170 5889 19238 5889 19254 5906 19293 5927 19326 5949 19358 5966 19406 5967 19431 5967 19457 5978 19478 5993 19478 6007 19478 6019 19501 6019 19528 6019 19577 6134 19664 6197 19664 6212 19664 6234 19676 6246 19690 6267 19716 6314 19736 6501 19797 6558 19816 6623 19840 6644 19850 6666 19860 6742 19869 6814 19869 6936 19869 6948 19864 7015 19787 7055 19742 7087 19695 7087 19683 7087 19654 7262 19437 7331 19381 7439 19292 7523 19181 7545 19095 7551 19073 7567 19051 7582 19047 7597 19043 7602 19032 7594 19021 7586 19011 7597 18996 7620 18990 7642 18983 7660 18967 7660 18956 7660 18944 7708 18884 7767 18824 7866 18722 7997 18510 7998 18449 7999 18434 8028 18386 8064 18341 8100 18296 8129 18251 8129 18242 8129 18233 8170 18174 8220 18112 L 8310 18000 8311 17724 C 8311 17573 8300 17431 8285 17409 8254 17363 8164 17357 8090 17395 Z M 4676 15943 C 4594 16046 4570 16227 4612 16418 4628 16492 4657 16696 4676 16873 4713 17213 4739 17348 4765 17348 4780 17348 4852 17461 4862 17498 4870 17531 4873 17534 4894 17534 4906 17534 4931 17511 4951 17483 4970 17454 4994 17431 5004 17431 5014 17431 5031 17387 5040 17333 5062 17212 5110 17100 5140 17100 5152 17100 5156 17092 5149 17083 5137 17067 5221 16997 5252 16997 5259 16997 5297 16973 5336 16945 5374 16917 5415 16893 5427 16893 5438 16893 5478 16871 5515 16844 5553 16816 5614 16781 5651 16766 5689 16751 5755 16708 5799 16671 5843 16634 5903 16604 5933 16604 6006 16604 6063 16548 6023 16516 6006 16503 5993 16473 5992 16450 5992 16426 5957 16366 5914 16316 5871 16266 5836 16200 5836 16169 5836 16109 5822 16104 5524 16079 5434 16071 5433 16072 5431 16149 5430 16232 5269 16445 5190 16469 5118 16491 5047 16409 5035 16287 5026 16202 5005 16158 4948 16106 4907 16067 4866 16008 4857 15974 4839 15906 4801 15859 4765 15859 4753 15859 4713 15897 4676 15943 Z M 20839 15246 C 20820 15261 20788 15278 20768 15283 20744 15290 20764 15317 20834 15369 20935 15445 21009 15465 21040 15425 21049 15413 21067 15409 21081 15416 21094 15422 21105 15420 21105 15411 21105 15401 21079 15384 21046 15373 21014 15362 20971 15323 20950 15286 20909 15212 20891 15205 20839 15246 Z M 18740 12280 C 18715 12290 18642 12317 18578 12341 18406 12403 18109 12665 18109 12754 18109 12776 18126 12806 18148 12820 18169 12834 18187 12855 18187 12866 18187 12877 18228 12932 18279 12987 18330 13042 18374 13106 18376 13129 18378 13152 18388 13171 18397 13171 18418 13171 18476 13272 18491 13337 18497 13365 18513 13392 18527 13395 18540 13399 18552 13414 18552 13429 18552 13444 18598 13489 18656 13528 18713 13568 18760 13612 18760 13626 18760 13640 18802 13698 18854 13753 18959 13867 19073 14109 19073 14220 19073 14261 19086 14328 19102 14370 19145 14485 19064 14620 18912 14685 L 18799 14733 19039 14743 C 19179 14749 19292 14764 19311 14779 19329 14793 19376 14805 19416 14805 19455 14805 19528 14823 19576 14844 19716 14907 19769 14914 19942 14895 20012 14888 20063 14871 20063 14856 20063 14842 20122 14788 20193 14736 20313 14650 20340 14606 20292 14577 20282 14571 20271 14527 20267 14479 20264 14431 20252 14391 20241 14391 20230 14391 20214 14359 20204 14319 20195 14279 20177 14247 20164 14247 20151 14247 20141 14228 20141 14205 20141 14183 20130 14164 20118 14164 20105 14164 20086 14129 20076 14086 20066 14044 20048 14004 20036 13998 20025 13993 20011 13974 20006 13957 20001 13941 19983 13915 19965 13899 19947 13884 19932 13854 19932 13832 19932 13810 19921 13792 19906 13792 19892 13792 19880 13774 19880 13753 19880 13732 19862 13702 19839 13687 19805 13664 19801 13632 19815 13501 19841 13271 19782 13117 19622 12995 19459 12871 19359 12712 19359 12576 19359 12461 19317 12365 19267 12365 19250 12365 19221 12351 19203 12334 19185 12317 19137 12303 19097 12303 19057 12303 19016 12294 19007 12282 18988 12257 18802 12255 18740 12280 Z M 5759 5120 C 5758 5217 5709 5323 5634 5392 5593 5429 5555 5438 5447 5438 5332 5438 5308 5431 5297 5397 5289 5374 5267 5355 5248 5355 5223 5355 5240 5403 5306 5516 5357 5604 5411 5704 5427 5738 5485 5865 5832 6219 6090 6416 6166 6473 6227 6527 6227 6537 6227 6558 6282 6610 6436 6737 6564 6843 6635 6915 6815 7124 6881 7201 6958 7282 6985 7306 7013 7329 7036 7358 7037 7370 7043 7437 7066 7496 7088 7502 7102 7506 7113 7527 7113 7549 7113 7571 7124 7589 7136 7589 7149 7589 7167 7620 7176 7659 7185 7698 7204 7733 7217 7737 7231 7741 7245 7774 7248 7811 7252 7848 7264 7878 7275 7878 7286 7878 7294 7885 7292 7894 7291 7902 7292 7914 7295 7919 7297 7925 7305 7957 7312 7991 7319 8025 7336 8059 7350 8066 7364 8072 7374 8110 7373 8149 7371 8187 7382 8298 7397 8395 7413 8492 7426 8643 7426 8730 7426 8864 7432 8888 7465 8878 7487 8871 7511 8845 7519 8820 7536 8767 7526 8721 7495 8703 7483 8696 7473 8632 7473 8560 7473 8448 7482 8424 7539 8382 7576 8355 7627 8333 7653 8333 7748 8333 7846 8166 7765 8143 7751 8140 7738 8104 7734 8064 7731 8024 7708 7952 7682 7904 7657 7856 7644 7816 7653 7816 7663 7816 7648 7802 7620 7786 7592 7769 7581 7755 7595 7754 7610 7754 7606 7746 7588 7737 7570 7727 7550 7698 7543 7671 7537 7645 7521 7617 7508 7611 7495 7604 7477 7578 7467 7552 7457 7527 7437 7506 7424 7506 7411 7506 7400 7496 7400 7484 7400 7472 7331 7349 7246 7210 6964 6747 6950 6713 6905 6348 6877 6128 6845 6019 6817 6053 6804 6071 6717 6079 6539 6079 6261 6079 6262 6079 6077 5936 5987 5866 5886 5677 5869 5546 5861 5486 5845 5432 5833 5426 5820 5420 5810 5343 5810 5256 5810 5169 5798 5083 5784 5066 5766 5043 5759 5058 5759 5120 Z N"><draw:equation draw:name="f0" draw:formula="logwidth/2"/><draw:equation draw:name="f1" draw:formula="logheight/2"/><draw:equation draw:name="f2" draw:formula="logwidth"/><draw:equation draw:name="f3" draw:formula="logheight"/></draw:enhanced-geometry></draw:custom-shape><text:span text:style-name="T23"/></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 PL KaitiM GB" svg:font-family="'AR PL KaitiM GB'" style:font-family-generic="system" style:font-pitch="variable"/>
    <style:font-face style:name="Arial Unicode MS" svg:font-family="'Arial Unicode MS'"/>
    <style:font-face style:name="Avenir" svg:font-family="Avenir" style:font-pitch="variable"/>
    <style:font-face style:name="Avenir Book" svg:font-family="'Avenir Book'"/>
    <style:font-face style:name="Avenir Next Regular" svg:font-family="'Avenir Next Regular'"/>
    <style:font-face style:name="Avenir1" svg:font-family="Avenir" style:font-adornments="Normal" style:font-pitch="variable"/>
    <style:font-face style:name="Bomber Escort Condensed Italic" svg:font-family="'Bomber Escort Condensed Italic'" style:font-adornments="Normal" style:font-family-generic="script" style:font-pitch="variable"/>
    <style:font-face style:name="FreeSans" svg:font-family="FreeSans" style:font-family-generic="system" style:font-pitch="variable"/>
    <style:font-face style:name="Generic G50-CC Typic DEMO" svg:font-family="'Generic G50-CC Typic DEMO'" style:font-pitch="variable"/>
    <style:font-face style:name="Generic G50-CC Typic DEMO1" svg:font-family="'Generic G50-CC Typic DEMO'" style:font-adornments="Negreta" style:font-pitch="variable"/>
    <style:font-face style:name="Helvetica Neue" svg:font-family="'Helvetica Neue'"/>
    <style:font-face style:name="OpenSymbol" svg:font-family="OpenSymbol" style:font-charset="x-symbol"/>
    <style:font-face style:name="Times New Roman" svg:font-family="'Times New Roman'"/>
  </office:font-face-decls>
  <office:styles>
    <draw:fill-image draw:name="Bitmap_20_2" draw:display-name="Bitmap 2" xlink:href="Pictures/10000000000004D8000003431DFA85AA.png" xlink:type="simple" xlink:show="embed" xlink:actuate="onLoad"/>
    <draw:fill-image draw:name="Bitmap_20_3" draw:display-name="Bitmap 3" xlink:href="Pictures/10000000000004E50000029A15A9B4CE.png" xlink:type="simple" xlink:show="embed" xlink:actuate="onLoad"/>
    <draw:fill-image draw:name="Bitmap_20_7" draw:display-name="Bitmap 7" xlink:href="Pictures/1000000000000496000002C04BA7E4D6.png" xlink:type="simple" xlink:show="embed" xlink:actuate="onLoad"/>
    <draw:fill-image draw:name="Bitmap_20_8" draw:display-name="Bitmap 8" xlink:href="Pictures/10000000000003500000042BECBF7055.pn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fo:color="#000000" loext:opacity="100%" style:text-line-through-style="none" style:text-line-through-type="none" style:font-name="Times New Roman" fo:font-size="10pt" fo:letter-spacing="normal" fo:language="ca" fo:country="ES" fo:font-style="normal" style:text-underline-style="none" fo:font-weight="normal" style:letter-kerning="true" style:font-name-asian="Arial Unicode MS" style:font-size-asian="12pt" style:language-asian="zh" style:country-asian="CN" style:font-name-complex="Times New Roman" style:font-size-complex="10pt" style:language-complex="hi" style:country-complex="IN" style:text-scale="100%"/>
    </style:default-style>
    <style:default-style style:family="paragraph">
      <style:paragraph-properties fo:margin-left="0cm" fo:margin-right="0cm" fo:margin-top="0cm" fo:margin-bottom="0cm" style:contextual-spacing="false" fo:line-height="100%" fo:text-align="start" style:justify-single-word="false" fo:text-indent="0cm" style:auto-text-indent="false" fo:padding="0cm" fo:border="none" style:text-autospace="ideograph-alpha" style:punctuation-wrap="hanging" style:line-break="strict" style:tab-stop-distance="1.27cm" style:writing-mode="lr-tb"/>
      <style:text-properties fo:font-variant="normal" fo:text-transform="none" fo:color="#000000" loext:opacity="100%" style:text-line-through-style="none" style:text-line-through-type="none" style:font-name="Times New Roman" fo:font-size="10pt" fo:letter-spacing="normal" fo:language="ca" fo:country="ES" fo:font-style="normal" style:text-underline-style="none" fo:font-weight="normal" style:letter-kerning="true" style:font-name-asian="Arial Unicode MS" style:font-size-asian="12pt" style:language-asian="zh" style:country-asian="CN" style:font-name-complex="Times New Roman" style:font-size-complex="10pt" style:language-complex="hi" style:country-complex="IN" style:text-scale="100%" text:display="non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 style:family="paragraph">
      <style:paragraph-properties fo:margin-left="0cm" fo:margin-right="0cm" fo:margin-top="0cm" fo:margin-bottom="0cm" style:contextual-spacing="false" fo:line-height="100%" fo:text-align="start" style:justify-single-word="false" fo:text-indent="0cm" style:auto-text-indent="false" fo:padding="0cm" fo:border="none"/>
      <style:text-properties fo:font-variant="normal" fo:text-transform="none" fo:color="#000000" loext:opacity="100%" style:text-line-through-style="none" style:text-line-through-type="none" style:font-name="Times New Roman" fo:font-family="'Times New Roman'" fo:font-size="12pt" fo:letter-spacing="normal" fo:language="en" fo:country="US" fo:font-style="normal" style:text-underline-style="none" fo:font-weight="normal" style:letter-kerning="true" style:font-name-asian="Arial Unicode MS" style:font-family-asian="'Arial Unicode MS'" style:font-name-complex="Times New Roman" style:font-family-complex="'Times New Roman'" style:font-size-complex="12pt" style:language-complex="ar" style:country-complex="SA" style:text-scale="100%" text:display="none"/>
    </style:style>
    <style:style style:name="Intestazione_20_e_20_piè_20_di_20_pagina" style:display-name="Intestazione e piè di pagina" style:family="paragraph">
      <style:paragraph-properties fo:margin-left="0cm" fo:margin-right="0cm" fo:margin-top="0cm" fo:margin-bottom="0cm" style:contextual-spacing="false" fo:line-height="100%" fo:text-align="start" style:justify-single-word="false" fo:text-indent="0cm" style:auto-text-indent="false">
        <style:tab-stops>
          <style:tab-stop style:position="15.91cm" style:type="right"/>
        </style:tab-stops>
      </style:paragraph-properties>
      <style:text-properties fo:font-variant="normal" fo:text-transform="none" fo:color="#000000" loext:opacity="100%" style:text-line-through-style="none" style:text-line-through-type="none" style:font-name="Helvetica Neue" fo:font-family="'Helvetica Neue'" fo:font-size="12pt" fo:letter-spacing="normal" fo:font-style="normal" style:text-underline-style="none" fo:font-weight="normal" style:letter-kerning="true" style:font-name-asian="Arial Unicode MS" style:font-family-asian="'Arial Unicode MS'" style:font-name-complex="Arial Unicode MS" style:font-family-complex="'Arial Unicode MS'" style:font-size-complex="12pt" text:display="true"/>
    </style:style>
    <style:style style:name="Corpo" style:family="paragraph">
      <style:paragraph-properties fo:margin-left="0cm" fo:margin-right="0cm" fo:margin-top="0cm" fo:margin-bottom="0cm" style:contextual-spacing="false" fo:line-height="100%" fo:text-align="start" style:justify-single-word="false" fo:text-indent="0cm" style:auto-text-indent="false"/>
      <style:text-properties fo:font-variant="normal" fo:text-transform="none" fo:color="#000000" loext:opacity="100%" style:text-line-through-style="none" style:text-line-through-type="none" style:font-name="Helvetica Neue" fo:font-family="'Helvetica Neue'" fo:font-size="11pt" fo:letter-spacing="normal" fo:font-style="normal" style:text-underline-style="none" fo:font-weight="normal" style:letter-kerning="true" style:font-name-asian="Arial Unicode MS" style:font-family-asian="'Arial Unicode MS'" style:font-name-complex="Arial Unicode MS" style:font-family-complex="'Arial Unicode MS'" style:font-size-complex="11pt"/>
    </style:style>
    <style:style style:name="Di_20_default" style:display-name="Di default" style:family="paragraph" style:master-page-name="">
      <style:paragraph-properties fo:margin-left="0cm" fo:margin-right="0cm" fo:margin-top="0.12cm" fo:margin-bottom="0.12cm" style:contextual-spacing="false" fo:line-height="115%" fo:text-align="justify" style:justify-single-word="false" fo:orphans="2" fo:widows="2" fo:text-indent="0cm" style:auto-text-indent="false" style:page-number="auto"/>
      <style:text-properties fo:font-variant="normal" fo:text-transform="none" style:use-window-font-color="true" loext:opacity="0%" style:text-line-through-style="none" style:text-line-through-type="none" style:font-name="Avenir1" fo:font-family="Avenir" style:font-style-name="Normal" style:font-pitch="variable" fo:font-size="12pt" fo:letter-spacing="normal" fo:language="en" fo:country="US" fo:font-style="normal" style:text-underline-style="none" fo:font-weight="normal" style:letter-kerning="true" fo:background-color="transparent" style:font-name-asian="Arial Unicode MS" style:font-family-asian="'Arial Unicode MS'" style:font-name-complex="Arial Unicode MS" style:font-family-complex="'Arial Unicode MS'" style:font-size-complex="12pt" text:display="tru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 style:family="paragraph" style:parent-style-name="Standard" style:next-style-name="Text_20_body" style:class="chapter" style:master-page-name="">
      <style:paragraph-properties fo:margin-right="0cm" fo:margin-top="0.42cm" fo:margin-bottom="0.711cm" style:contextual-spacing="false" style:page-number="auto" fo:break-before="page" fo:keep-with-next="always"/>
      <style:text-properties fo:text-transform="uppercase" style:use-window-font-color="true" loext:opacity="0%" style:font-name="Generic G50-CC Typic DEMO1" fo:font-family="'Generic G50-CC Typic DEMO'" style:font-style-name="Negreta" style:font-pitch="variable" fo:font-size="15pt" fo:font-weight="bold" style:font-name-asian="AR PL KaitiM GB" style:font-family-asian="'AR PL KaitiM GB'" style:font-family-generic-asian="system" style:font-pitch-asian="variable" style:font-size-asian="14pt" style:font-name-complex="FreeSans" style:font-family-complex="FreeSans" style:font-family-generic-complex="system" style:font-pitch-complex="variable" style:font-size-complex="14pt" text:display="true"/>
    </style:style>
    <style:style style:name="Text_20_body" style:display-name="Text body" style:family="paragraph" style:parent-style-name="Standard" style:class="text">
      <style:paragraph-properties fo:margin-top="0cm" fo:margin-bottom="0.247cm" style:contextual-spacing="false" fo:line-height="115%"/>
    </style:style>
    <style:style style:name="Title" style:family="paragraph" style:parent-style-name="Heading" style:next-style-name="Text_20_body" style:class="chapter" style:master-page-name="">
      <style:paragraph-properties fo:margin-top="0.423cm" fo:margin-bottom="0.212cm" style:contextual-spacing="false" fo:text-align="center" style:justify-single-word="false" fo:hyphenation-ladder-count="no-limit" fo:hyphenation-keep="auto" loext:hyphenation-keep-type="column" style:page-number="auto" fo:keep-with-next="always"/>
      <style:text-properties style:text-line-through-style="none" style:text-line-through-type="none" style:font-name="Bomber Escort Condensed Italic" fo:font-family="'Bomber Escort Condensed Italic'" style:font-style-name="Normal" style:font-family-generic="script" style:font-pitch="variable" fo:font-size="36pt" style:text-underline-style="none" fo:font-weight="normal" style:font-size-asian="28pt" style:font-weight-asian="bold" style:font-size-complex="28pt" style:font-weight-complex="bold" fo:hyphenate="true" fo:hyphenation-remain-char-count="1" fo:hyphenation-push-char-count="2" loext:hyphenation-no-caps="true" loext:hyphenation-no-last-word="false" loext:hyphenation-word-char-count="4" loext:hyphenation-zone="no-limit" loext:hyphenation-compound-remain-char-count="2"/>
    </style:style>
    <style:style style:name="Subtitle" style:family="paragraph" style:parent-style-name="Title"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Frame_20_contents" style:display-name="Frame contents" style:family="paragraph" style:parent-style-name="Standard" style:class="extra"/>
    <style:style style:name="Di_20_default-list" style:display-name="Di default-list" style:family="paragraph" style:parent-style-name="Di_20_default" style:master-page-name="">
      <style:paragraph-properties fo:margin-top="0.019cm" fo:margin-bottom="0.019cm" style:contextual-spacing="false" style:page-number="auto"/>
    </style:style>
    <style:style style:name="Default_20_Paragraph_20_Font" style:display-name="Default Paragraph Font" style:family="text"/>
    <style:style style:name="Hyperlink" style:family="text">
      <style:text-properties style:text-underline-style="solid" style:text-underline-width="auto" style:text-underline-color="font-color"/>
    </style:style>
    <style:style style:name="Internet_20_link" style:display-name="Internet link" style:family="text">
      <style:text-properties style:text-underline-style="solid" style:text-underline-width="auto" style:text-underline-color="font-color"/>
    </style:style>
    <style:style style:name="Hyperlink.0" style:family="text" style:parent-style-name="Hyperlink">
      <style:text-properties style:text-underline-style="solid" style:text-underline-width="auto" style:text-underline-color="font-color"/>
    </style:style>
    <style:style style:name="T1" style:family="text">
      <style:text-properties fo:font-variant="normal" fo:text-transform="none" style:text-line-through-style="none" style:text-line-through-type="none" fo:letter-spacing="normal" style:letter-kerning="true" style:text-scale="100%"/>
    </style:style>
    <style:style style:name="T2" style:family="text">
      <style:text-properties fo:font-variant="normal" fo:text-transform="none" style:text-line-through-style="none" style:text-line-through-type="none" fo:letter-spacing="normal" style:letter-kerning="true" style:text-scale="100%"/>
    </style:style>
    <style:style style:name="T3" style:family="text">
      <style:text-properties fo:font-variant="normal" fo:text-transform="none" style:text-line-through-style="none" style:text-line-through-type="none" fo:letter-spacing="normal" style:letter-kerning="true" style:text-scale="100%"/>
    </style:style>
    <style:style style:name="T4" style:family="text">
      <style:text-properties fo:font-variant="normal" fo:text-transform="none" style:text-line-through-style="none" style:text-line-through-type="none" fo:letter-spacing="normal" style:letter-kerning="true" style:text-scale="100%"/>
    </style:style>
    <style:style style:name="T5" style:family="text">
      <style:text-properties fo:font-variant="normal" fo:text-transform="none" style:text-line-through-style="none" style:text-line-through-type="none" fo:letter-spacing="normal" style:letter-kerning="true" style:text-scale="100%"/>
    </style:style>
    <style:style style:name="T6" style:family="text">
      <style:text-properties fo:font-variant="normal" fo:text-transform="none" style:text-line-through-style="none" style:text-line-through-type="none" fo:letter-spacing="normal" style:letter-kerning="true" style:text-scale="100%"/>
    </style:style>
    <style:style style:name="T7" style:family="text">
      <style:text-properties fo:font-variant="normal" fo:text-transform="none" style:text-line-through-style="none" style:text-line-through-type="none" fo:letter-spacing="normal" style:letter-kerning="true" style:text-scale="100%"/>
    </style:style>
    <style:style style:name="T8" style:family="text">
      <style:text-properties fo:font-variant="normal" fo:text-transform="none" style:text-line-through-style="none" style:text-line-through-type="none" fo:letter-spacing="normal" style:letter-kerning="true" style:text-scale="100%"/>
    </style:style>
    <style:style style:name="T9" style:family="text">
      <style:text-properties fo:font-variant="normal" fo:text-transform="none" style:text-line-through-style="none" style:text-line-through-type="none" fo:letter-spacing="normal" style:letter-kerning="true" style:text-scale="100%"/>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rame" style:family="graphic">
      <style:graphic-properties fo:background-color="transparent" draw:fill="none" draw:fill-color="#729fcf"/>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T1" loext:num-list-format="%1%" text:bullet-char="•">
        <style:list-level-properties text:list-level-position-and-space-mode="label-alignment">
          <style:list-level-label-alignment text:label-followed-by="listtab" fo:text-indent="-0.346cm" fo:margin-left="0.346cm"/>
        </style:list-level-properties>
      </text:list-level-style-bullet>
      <text:list-level-style-bullet text:level="2" text:style-name="T2" loext:num-list-format="%2%" text:bullet-char="•">
        <style:list-level-properties text:list-level-position-and-space-mode="label-alignment">
          <style:list-level-label-alignment text:label-followed-by="listtab" fo:text-indent="-0.346cm" fo:margin-left="0.663cm"/>
        </style:list-level-properties>
      </text:list-level-style-bullet>
      <text:list-level-style-bullet text:level="3" text:style-name="T3" loext:num-list-format="%3%" text:bullet-char="•">
        <style:list-level-properties text:list-level-position-and-space-mode="label-alignment">
          <style:list-level-label-alignment text:label-followed-by="listtab" fo:text-indent="-0.346cm" fo:margin-left="0.981cm"/>
        </style:list-level-properties>
      </text:list-level-style-bullet>
      <text:list-level-style-bullet text:level="4" text:style-name="T4" loext:num-list-format="%4%" text:bullet-char="•">
        <style:list-level-properties text:list-level-position-and-space-mode="label-alignment">
          <style:list-level-label-alignment text:label-followed-by="listtab" fo:text-indent="-0.346cm" fo:margin-left="1.298cm"/>
        </style:list-level-properties>
      </text:list-level-style-bullet>
      <text:list-level-style-bullet text:level="5" text:style-name="T5" loext:num-list-format="%5%" text:bullet-char="•">
        <style:list-level-properties text:list-level-position-and-space-mode="label-alignment">
          <style:list-level-label-alignment text:label-followed-by="listtab" fo:text-indent="-0.346cm" fo:margin-left="1.616cm"/>
        </style:list-level-properties>
      </text:list-level-style-bullet>
      <text:list-level-style-bullet text:level="6" text:style-name="T6" loext:num-list-format="%6%" text:bullet-char="•">
        <style:list-level-properties text:list-level-position-and-space-mode="label-alignment">
          <style:list-level-label-alignment text:label-followed-by="listtab" fo:text-indent="-0.346cm" fo:margin-left="1.933cm"/>
        </style:list-level-properties>
      </text:list-level-style-bullet>
      <text:list-level-style-bullet text:level="7" text:style-name="T7" loext:num-list-format="%7%" text:bullet-char="•">
        <style:list-level-properties text:list-level-position-and-space-mode="label-alignment">
          <style:list-level-label-alignment text:label-followed-by="listtab" fo:text-indent="-0.346cm" fo:margin-left="2.251cm"/>
        </style:list-level-properties>
      </text:list-level-style-bullet>
      <text:list-level-style-bullet text:level="8" text:style-name="T8" loext:num-list-format="%8%" text:bullet-char="•">
        <style:list-level-properties text:list-level-position-and-space-mode="label-alignment">
          <style:list-level-label-alignment text:label-followed-by="listtab" fo:text-indent="-0.346cm" fo:margin-left="2.568cm"/>
        </style:list-level-properties>
      </text:list-level-style-bullet>
      <text:list-level-style-bullet text:level="9" text:style-name="T9" loext:num-list-format="%9%" text:bullet-char="•">
        <style:list-level-properties text:list-level-position-and-space-mode="label-alignment">
          <style:list-level-label-alignment text:label-followed-by="listtab" fo:text-indent="-0.346cm" fo:margin-left="2.88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Intestazione_20_e_20_piè_20_di_20_pagina">
      <style:paragraph-properties fo:text-align="center" style:justify-single-word="false">
        <style:tab-stops>
          <style:tab-stop style:position="8.5cm" style:type="center"/>
          <style:tab-stop style:position="17cm" style:type="right"/>
        </style:tab-stops>
      </style:paragraph-properties>
      <style:text-properties style:use-window-font-color="true" loext:opacity="0%" fo:background-color="transparent"/>
    </style:style>
    <style:page-layout style:name="Mpm1">
      <style:page-layout-properties fo:page-width="21.001cm" fo:page-height="29.7cm" style:num-format="1" style:print-orientation="portrait" fo:margin-top="1.499cm" fo:margin-bottom="1.499cm" fo:margin-left="1.401cm" fo:margin-right="1.4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fo:background-color="transparent" style:dynamic-spacing="true" draw:fill="none" draw:fill-color="#729fcf"/>
      </style:footer-style>
    </style:page-layout>
    <style:page-layout style:name="Mpm2">
      <style:page-layout-properties fo:page-width="21.001cm" fo:page-height="29.7cm" style:num-format="1" style:print-orientation="portrait" fo:margin-top="2cm" fo:margin-bottom="1.499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23</text:page-number></text:p>
      </style:footer>
    </style:master-page>
    <style:master-page style:name="MasterPage2" style:page-layout-name="Mpm2" draw:style-name="Mdp1"/>
    <style:master-page style:name="First_20_Page" style:display-name="First Page" style:page-layout-name="Mpm3" draw:style-name="Mdp1" style:next-style-name="Standard"/>
    <style:master-page style:name="Index" style:page-layout-name="Mpm3" draw:style-name="Mdp1" style:next-style-name="Standard"/>
    <style:master-page style:name="Sense_20_peu" style:display-name="Sense peu"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3.2$Linux_X86_64 LibreOffice_project/520$Build-2</meta:generator>
    <dc:date>2026-09-10T11:08:00.142847787</dc:date>
    <meta:editing-duration>PT1H40M30S</meta:editing-duration>
    <meta:editing-cycles>16</meta:editing-cycles>
    <dc:creator>Víctor Fancelli Capdevila</dc:creator>
    <dc:title>Un servidor anomenat Paranoia</dc:title>
    <meta:print-date>2026-09-10T10:55:08.136513161</meta:print-date>
    <meta:printed-by>Fitxers PDF: Víctor Fancelli Capdevila</meta:printed-by>
    <meta:document-statistic meta:table-count="0" meta:image-count="12" meta:object-count="0" meta:page-count="24" meta:paragraph-count="120" meta:word-count="6326" meta:character-count="41803" meta:non-whitespace-character-count="35610"/>
  </office:meta>
</office:document-meta>
</file>